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2-004"/><text:bookmark-start text:name="__RefHeading___p2-req-16-2-004_1"/><text:bookmark-start text:name="p2-req-16-2-004"/>P2-REQ-16-2-004<text:bookmark-end text:name="__RefHeading___p2-req-16-2-004_1"/><text:bookmark-end text:name="p2-req-16-2-004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istinguish <text:a xlink:type="simple" xlink:href="https://wiki.didosolutions.com/dido/99_annexes/annex-b-terms-and-definitions/l/logical_node" text:style-name="Internet_20_link" text:visited-style-name="Visited_20_Internet_20_Link">Logical Nodes</text:a> from runtime deployments, implementation artefacts, deployment artefacts, execution mechanisms, and communication technologi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2: Distributed Node-Based Architectur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Architecture is platform independent. Separating Logical Nodes from implementation and deployment concepts preserves architectural meaning while allowing multiple implementation approaches to realise the same logical participa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interpretation, maintenance, review, and implementation mapping of the Logical Architecture / PIM.</text:p>
      <text:p text:style-name="Text_20_body">It applies specifically to:</text:p>
      <text:p text:style-name="Text_20_body">Logical Nodes;Implementation Profiles;Deployment Profiles; andTechnology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Nodes remain distinct from implementation and deployment concepts.</text:p>
      <text:p text:style-name="Text_20_body">Verification activities should include review checks confirming that:</text:p>
      <text:p text:style-name="Text_20_body">Logical Nodes are not defined as runtime artefacts;implementation technologies do not redefine Logical Nodes;deployment mechanisms do not redefine Logical Nodes; andimplementation mappings preserve the logical meaning of each Logical Nod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s and the implementation artefacts that realise them.</text:p>
      <text:p text:style-name="Text_20_body">Related requirement identifiers:</text:p>
      <text:a xlink:type="simple" xlink:href="https://wiki.didosolutions.com/dido/99_annexes/annex-d-requirements/part-02/p2-req-16-2-001" text:style-name="Internet_20_link" text:visited-style-name="Visited_20_Internet_20_Link">P2-REQ-16-2-001</text:a>
      <text:a xlink:type="simple" xlink:href="https://wiki.didosolutions.com/dido/99_annexes/annex-d-requirements/part-02/p2-req-16-2-002" text:style-name="Internet_20_link" text:visited-style-name="Visited_20_Internet_20_Link">P2-REQ-16-2-002</text:a>
      <text:a xlink:type="simple" xlink:href="https://wiki.didosolutions.com/dido/99_annexes/annex-d-requirements/part-02/p2-req-16-2-003" text:style-name="Internet_20_link" text:visited-style-name="Visited_20_Internet_20_Link">P2-REQ-16-2-003</text:a>
      <text:a xlink:type="simple" xlink:href="https://wiki.didosolutions.com/dido/99_annexes/annex-d-requirements/part-02/p2-req-16-2-005" text:style-name="Internet_20_link" text:visited-style-name="Visited_20_Internet_20_Link">P2-REQ-16-2-005</text:a>
      <text:p text:style-name="Text_20_body">Related source section:</text:p>
      <text:a xlink:type="simple" xlink:href="https://wiki.didosolutions.com/fxdemo/02-part/16-logical-requirements/16-2-distributed-node-based-architecture-requirements/start" text:style-name="Internet_20_link" text:visited-style-name="Visited_20_Internet_20_Link">16.2 Distributed Node-Based Architectur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36:35</meta:creation-date>
    <dc:creator>Generated</dc:creator>
    <dc:date>2026-08-24T18::36:35</dc:date>
    <dc:language>en-US</dc:language>
    <meta:editing-cycles>1</meta:editing-cycles>
    <meta:editing-duration>PT0S</meta:editing-duration>
    <dc:title>dido:99_annexes:annex-d-requirements:part-02:p2-req-16-2-004</dc:title>
  </office:meta>
</office:document-meta>
</file>