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2-003"/><text:bookmark-start text:name="__RefHeading___p2-req-16-2-003_1"/><text:bookmark-start text:name="p2-req-16-2-003"/>P2-REQ-16-2-003<text:bookmark-end text:name="__RefHeading___p2-req-16-2-003_1"/><text:bookmark-end text:name="p2-req-16-2-003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organise the architecture around identifiable <text:a xlink:type="simple" xlink:href="https://wiki.didosolutions.com/dido/99_annexes/annex-b-terms-and-definitions/l/logical_node" text:style-name="Internet_20_link" text:visited-style-name="Visited_20_Internet_20_Link">Logical Nodes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2: Distributed Node-Based Architectur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Nodes provide the primary organising concept for the Logical Architecture. Identifiable Logical Nodes establish clear responsibilities, communication relationships, governance boundaries, traceability, and reviewability while remaining independent of implementation technolog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Architecture / PIM and all Domain Logical Profiles that specialise it.</text:p>
      <text:p text:style-name="Text_20_body">It applies specifically to:</text:p>
      <text:p text:style-name="Text_20_body">Logical architectural modelling;Identification of Logical Nodes;Assignment of logical responsibilities; andLogical interaction modelling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is organised around identifiable Logical Nodes.</text:p>
      <text:p text:style-name="Text_20_body">Verification activities should include review checks confirming that:</text:p>
      <text:p text:style-name="Text_20_body">Logical Nodes are explicitly identified;logical interactions occur among Logical Nodes;logical responsibilities are assigned to Logical Nodes; andthe architecture consistently uses Logical Nodes as the primary organisational elemen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from conceptual Nodes defined in Part 1 to Logical Nodes defined in Part 2.</text:p>
      <text:p text:style-name="Text_20_body">Related requirement identifiers:</text:p>
      <text:a xlink:type="simple" xlink:href="https://wiki.didosolutions.com/dido/99_annexes/annex-c-requirements/part-02/p2-req-16-2-001" text:style-name="Internet_20_link" text:visited-style-name="Visited_20_Internet_20_Link">p2-req-16-2-001</text:a>
      <text:a xlink:type="simple" xlink:href="https://wiki.didosolutions.com/dido/99_annexes/annex-c-requirements/part-02/p2-req-16-2-002" text:style-name="Internet_20_link" text:visited-style-name="Visited_20_Internet_20_Link">p2-req-16-2-002</text:a>
      <text:a xlink:type="simple" xlink:href="https://wiki.didosolutions.com/dido/99_annexes/annex-c-requirements/part-02/p2-req-16-2-004" text:style-name="Internet_20_link" text:visited-style-name="Visited_20_Internet_20_Link">p2-req-16-2-004</text:a>
      <text:a xlink:type="simple" xlink:href="https://wiki.didosolutions.com/dido/99_annexes/annex-c-requirements/part-02/p2-req-16-2-005" text:style-name="Internet_20_link" text:visited-style-name="Visited_20_Internet_20_Link">p2-req-16-2-005</text:a>
      <text:p text:style-name="Text_20_body">Related source section:</text:p>
      <text:a xlink:type="simple" xlink:href="https://wiki.didosolutions.com/fxdemo/02-part/16-logical-requirements/16-2-distributed-node-based-architecture-requirements/start" text:style-name="Internet_20_link" text:visited-style-name="Visited_20_Internet_20_Link">16.2 Distributed Node-Based Architectur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2:51</meta:creation-date>
    <dc:creator>Generated</dc:creator>
    <dc:date>2026-08-24T01::42:51</dc:date>
    <dc:language>en-US</dc:language>
    <meta:editing-cycles>1</meta:editing-cycles>
    <meta:editing-duration>PT0S</meta:editing-duration>
    <dc:title>dido:99_annexes:annex-d-requirements:part-02:p2-req-16-2-003</dc:title>
  </office:meta>
</office:document-meta>
</file>