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2-002"/><text:bookmark-start text:name="__RefHeading___p2-req-16-2-002_1"/><text:bookmark-start text:name="p2-req-16-2-002"/>P2-REQ-16-2-002<text:bookmark-end text:name="__RefHeading___p2-req-16-2-002_1"/><text:bookmark-end text:name="p2-req-16-2-002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Architecture / PIM SHALL define one logical architecture and SHALL NOT imply that it represents every possible logical architecture that conforms to Part 1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2: Distributed Node-Based Architectur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2 defines a single reusable Logical Architecture / PIM for the Financial Systems Archetype. Other logical architectures may also conform to the Part 1 Conceptual Architecture, but they are outside the scope of this document set. Stating this explicitly prevents readers from interpreting the architecture defined in Part 2 as the only permissible logical realis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interpretation, maintenance, and use of the Logical Architecture / PIM.</text:p>
      <text:p text:style-name="Text_20_body">It applies specifically to:</text:p>
      <text:p text:style-name="Text_20_body">The scope of the Logical Architecture;Architectural interpretation;Domain Logical Profiles derived from Part 2; andImplementation Profiles based upon Part 2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art 2 defines one Logical Architecture / PIM without claiming that it represents every possible logical architecture conforming to Part 1.</text:p>
      <text:p text:style-name="Text_20_body">Verification activities should include review checks confirming that:</text:p>
      <text:p text:style-name="Text_20_body">only one Logical Architecture is defined within Part 2;alternative logical architectures are not excluded by implication;the document consistently refers to the architecture defined in Part 2; andno normative statements claim exclusivity beyond the scope of this document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Part 1 Conceptual Architecture and the Logical Architecture defined by Part 2.</text:p>
      <text:p text:style-name="Text_20_body">Related requirement identifiers:</text:p>
      <text:a xlink:type="simple" xlink:href="https://wiki.didosolutions.com/dido/99_annexes/annex-c-requirements/part-02/p2-req-16-2-001" text:style-name="Internet_20_link" text:visited-style-name="Visited_20_Internet_20_Link">p2-req-16-2-001</text:a>
      <text:a xlink:type="simple" xlink:href="https://wiki.didosolutions.com/dido/99_annexes/annex-c-requirements/part-02/p2-req-16-2-003" text:style-name="Internet_20_link" text:visited-style-name="Visited_20_Internet_20_Link">p2-req-16-2-003</text:a>
      <text:a xlink:type="simple" xlink:href="https://wiki.didosolutions.com/dido/99_annexes/annex-c-requirements/part-02/p2-req-16-2-004" text:style-name="Internet_20_link" text:visited-style-name="Visited_20_Internet_20_Link">p2-req-16-2-004</text:a>
      <text:a xlink:type="simple" xlink:href="https://wiki.didosolutions.com/dido/99_annexes/annex-c-requirements/part-02/p2-req-16-2-005" text:style-name="Internet_20_link" text:visited-style-name="Visited_20_Internet_20_Link">p2-req-16-2-005</text:a>
      <text:p text:style-name="Text_20_body">Related source section:</text:p>
      <text:a xlink:type="simple" xlink:href="https://wiki.didosolutions.com/fxdemo/02-part/16-logical-requirements/16-2-distributed-node-based-architecture-requirements/start" text:style-name="Internet_20_link" text:visited-style-name="Visited_20_Internet_20_Link">16.2 Distributed Node-Based Architectur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8::33:12</meta:creation-date>
    <dc:creator>Generated</dc:creator>
    <dc:date>2026-08-24T08::33:12</dc:date>
    <dc:language>en-US</dc:language>
    <meta:editing-cycles>1</meta:editing-cycles>
    <meta:editing-duration>PT0S</meta:editing-duration>
    <dc:title>dido:99_annexes:annex-d-requirements:part-02:p2-req-16-2-002</dc:title>
  </office:meta>
</office:document-meta>
</file>