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2-001"/><text:bookmark-start text:name="__RefHeading___p2-req-16-2-001_1"/><text:bookmark-start text:name="p2-req-16-2-001"/>P2-REQ-16-2-001<text:bookmark-end text:name="__RefHeading___p2-req-16-2-001_1"/><text:bookmark-end text:name="p2-req-16-2-001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a distributed, node-based logical architecture that conforms to the Part 1 Conceptual Archite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2: Distributed Node-Based Architectur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Architecture / PIM provides the platform-independent logical realisation of the Part 1 Conceptual Architecture. Defining a distributed, node-based logical architecture establishes a common logical foundation for all subsequent Domain Logical Profiles, Implementation Profiles, deployment models, and evidence plans.</text:p>
      <text:p text:style-name="Text_20_body">Without a defined logical architecture, different implementations could interpret the conceptual architecture differently, reducing interoperability, reviewability, governance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interpretation, and evolution of the Part 2 Logical Architecture / PIM.</text:p>
      <text:p text:style-name="Text_20_body">It applies specifically to:</text:p>
      <text:p text:style-name="Text_20_body">The overall organisation of the Logical Architecture;Logical architectural modelling;Domain Logical Profiles derived from Part 2; andImplementation Profiles that realise the Logical Architectur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efines a distributed, node-based logical architecture that conforms to the Part 1 Conceptual Architecture.</text:p>
      <text:p text:style-name="Text_20_body">Verification activities should include review checks confirming that:</text:p>
      <text:p text:style-name="Text_20_body">the architecture is explicitly defined as distributed;logical Nodes form the basis of the architecture;the logical architecture preserves the conceptual meaning established by Part 1; andno conflicting logical architecture is defined within Part 2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from the Part 1 Conceptual Architecture to the platform-independent Logical Architecture / PIM.</text:p>
      <text:p text:style-name="Text_20_body">Related requirement identifiers:</text:p>
      <text:a xlink:type="simple" xlink:href="https://wiki.didosolutions.com/dido/99_annexes/annex-c-requirements/part-02/p2-req-16-2-002" text:style-name="Internet_20_link" text:visited-style-name="Visited_20_Internet_20_Link">p2-req-16-2-002</text:a>
      <text:a xlink:type="simple" xlink:href="https://wiki.didosolutions.com/dido/99_annexes/annex-c-requirements/part-02/p2-req-16-2-003" text:style-name="Internet_20_link" text:visited-style-name="Visited_20_Internet_20_Link">p2-req-16-2-003</text:a>
      <text:a xlink:type="simple" xlink:href="https://wiki.didosolutions.com/dido/99_annexes/annex-c-requirements/part-02/p2-req-16-2-004" text:style-name="Internet_20_link" text:visited-style-name="Visited_20_Internet_20_Link">p2-req-16-2-004</text:a>
      <text:a xlink:type="simple" xlink:href="https://wiki.didosolutions.com/dido/99_annexes/annex-c-requirements/part-02/p2-req-16-2-005" text:style-name="Internet_20_link" text:visited-style-name="Visited_20_Internet_20_Link">p2-req-16-2-005</text:a>
      <text:p text:style-name="Text_20_body">Related source section:</text:p>
      <text:a xlink:type="simple" xlink:href="https://wiki.didosolutions.com/fxdemo/02-part/16-logical-requirements/16-2-distributed-node-based-architecture-requirements/start" text:style-name="Internet_20_link" text:visited-style-name="Visited_20_Internet_20_Link">16.2 Distributed Node-Based Architectur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05:11</meta:creation-date>
    <dc:creator>Generated</dc:creator>
    <dc:date>2026-08-24T03::05:11</dc:date>
    <dc:language>en-US</dc:language>
    <meta:editing-cycles>1</meta:editing-cycles>
    <meta:editing-duration>PT0S</meta:editing-duration>
    <dc:title>dido:99_annexes:annex-d-requirements:part-02:p2-req-16-2-001</dc:title>
  </office:meta>
</office:document-meta>
</file>