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2:p2-req-16-10-006"/><text:bookmark-start text:name="__RefHeading___p2-req-16-10-006_1"/><text:bookmark-start text:name="p2-req-16-10-006"/>P2-REQ-16-10-006<text:bookmark-end text:name="__RefHeading___p2-req-16-10-006_1"/><text:bookmark-end text:name="p2-req-16-10-006"/></text:h>
      <text:p text:style-name="Text_20_body"><text:a xlink:type="simple" xlink:href="https://wiki.didosolutions.com/dido/99_annexes/annex-c-requirements/part-02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An Implementation Profile / PSM SHALL preserve the Logical Architecture / PIM defined in this part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2, Section 16.10: Profile and Implementation Boundary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Implementation Profiles realise the Logical Architecture using selected technologies without redefining the underlying logical architecture. Preserving the Logical Architecture ensures that implementation remains consistent with the platform-independent architectural intent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Implementation Profiles / PSMs.</text:p>
      <text:p text:style-name="Text_20_body">It applies specifically to:</text:p>
      <text:p text:style-name="Text_20_body">Implementation Profiles;Platform-Specific Models; andLogical Architecture / PIM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very Implementation Profile preserves the Logical Architecture / PIM.</text:p>
      <text:p text:style-name="Text_20_body">Verification activities should include review checks confirming that:</text:p>
      <text:p text:style-name="Text_20_body">logical meaning is preserved;implementation mappings do not redefine logical elements;technology selections remain implementation concerns; andtraceability to the Logical Architecture is maintained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supports traceability between the Logical Architecture / PIM and Implementation Profiles.</text:p>
      <text:p text:style-name="Text_20_body">Related requirement identifiers:</text:p>
      <text:a xlink:type="simple" xlink:href="https://wiki.didosolutions.com/fxdemo/dido_99_annexes/annex-c-requirements/part-02/p2-req-16-10-007" text:style-name="Internet_20_link" text:visited-style-name="Visited_20_Internet_20_Link">p2-req-16-10-007</text:a>
      <text:a xlink:type="simple" xlink:href="https://wiki.didosolutions.com/fxdemo/dido_99_annexes/annex-c-requirements/part-02/p2-req-16-10-008" text:style-name="Internet_20_link" text:visited-style-name="Visited_20_Internet_20_Link">p2-req-16-10-008</text:a>
      <text:p text:style-name="Text_20_body">Related source section:</text:p>
      <text:a xlink:type="simple" xlink:href="https://wiki.didosolutions.com/fxdemo/02-part/16-logical-requirements/16-10-profile-and-implementation-boundary-requirements/start" text:style-name="Internet_20_link" text:visited-style-name="Visited_20_Internet_20_Link">16.10 Profile and Implementation Boundary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0::27:26</meta:creation-date>
    <dc:creator>Generated</dc:creator>
    <dc:date>2026-08-23T00::27:26</dc:date>
    <dc:language>en-US</dc:language>
    <meta:editing-cycles>1</meta:editing-cycles>
    <meta:editing-duration>PT0S</meta:editing-duration>
    <dc:title>dido:99_annexes:annex-d-requirements:part-02:p2-req-16-10-006</dc:title>
  </office:meta>
</office:document-meta>
</file>