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5"/><text:bookmark-start text:name="__RefHeading___p2-req-16-10-005_1"/><text:bookmark-start text:name="p2-req-16-10-005"/>P2-REQ-16-10-005<text:bookmark-end text:name="__RefHeading___p2-req-16-10-005_1"/><text:bookmark-end text:name="p2-req-16-10-005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Domain Logical Profile SHALL NOT introduce implementation technologies, deployment artefacts, runtime scripts, product choices, or <text:a xlink:type="simple" xlink:href="https://wiki.didosolutions.com/dido/99_annexes/annex-b-terms-and-definitions/e/evidence" text:style-name="Internet_20_link" text:visited-style-name="Visited_20_Internet_20_Link">Evidence</text:a>-capture procedur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omain Logical Profiles remain platform-independent logical models. Introducing implementation technologies or deployment concerns would violate the separation between logical architecture and later implementation, deployment, and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Logical Profiles.</text:p>
      <text:p text:style-name="Text_20_body">It applies specifically to:</text:p>
      <text:p text:style-name="Text_20_body">Domain Logical Profiles;Implementation technologies;Deployment artefacts; andEvidence procedur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Domain Logical Profiles remain independent of implementation and deployment concerns.</text:p>
      <text:p text:style-name="Text_20_body">Verification activities should include review checks confirming that:</text:p>
      <text:p text:style-name="Text_20_body">implementation technologies are absent;deployment artefacts are not introduced;runtime scripts are excluded; andEvidence-capture procedures remain outside the Logical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Domain Logical Profiles and the platform-independent Logical Architecture.</text:p>
      <text:p text:style-name="Text_20_body">Related requirement identifiers:</text:p>
      <text:a xlink:type="simple" xlink:href="https://wiki.didosolutions.com/dido/99_annexes/annex-d-requirements/part-02/p2-req-16-10-001" text:style-name="Internet_20_link" text:visited-style-name="Visited_20_Internet_20_Link">P2-REQ-16-10-001</text:a>
      <text:a xlink:type="simple" xlink:href="https://wiki.didosolutions.com/dido/99_annexes/annex-d-requirements/part-02/p2-req-16-10-006" text:style-name="Internet_20_link" text:visited-style-name="Visited_20_Internet_20_Link">P2-REQ-16-10-006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3:38</meta:creation-date>
    <dc:creator>Generated</dc:creator>
    <dc:date>2026-08-22T23::13:38</dc:date>
    <dc:language>en-US</dc:language>
    <meta:editing-cycles>1</meta:editing-cycles>
    <meta:editing-duration>PT0S</meta:editing-duration>
    <dc:title>dido:99_annexes:annex-d-requirements:part-02:p2-req-16-10-005</dc:title>
  </office:meta>
</office:document-meta>
</file>