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4"/><text:bookmark-start text:name="__RefHeading___p2-req-16-10-004_1"/><text:bookmark-start text:name="p2-req-16-10-004"/>P2-REQ-16-10-004<text:bookmark-end text:name="__RefHeading___p2-req-16-10-004_1"/><text:bookmark-end text:name="p2-req-16-10-004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Domain Logical Profile SHALL identify the Part 2 logical elements it speciali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identification of specialised logical elements enables reviewers to distinguish new domain behaviour from inherited architecture while preserving governance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Logical Profiles.</text:p>
      <text:p text:style-name="Text_20_body">It applies specifically to:</text:p>
      <text:p text:style-name="Text_20_body">Specialised logical elements;Domain Logical Profiles; andLogical Architecture / PIM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pecialised Part 2 logical elements are explicitly identified.</text:p>
      <text:p text:style-name="Text_20_body">Verification activities should include review checks confirming that:</text:p>
      <text:p text:style-name="Text_20_body">specialised elements are documented;specialisations preserve inherited meaning;changes are justified; andtraceability is maintain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specialised logical elements and their inherited Part 2 definitions.</text:p>
      <text:p text:style-name="Text_20_body">Related requirement identifiers:</text:p>
      <text:a xlink:type="simple" xlink:href="https://wiki.didosolutions.com/dido/99_annexes/annex-d-requirements/part-02/p2-req-16-10-002" text:style-name="Internet_20_link" text:visited-style-name="Visited_20_Internet_20_Link">P2-REQ-16-10-002</text:a>
      <text:a xlink:type="simple" xlink:href="https://wiki.didosolutions.com/dido/99_annexes/annex-d-requirements/part-02/p2-req-16-10-003" text:style-name="Internet_20_link" text:visited-style-name="Visited_20_Internet_20_Link">P2-REQ-16-10-003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5:27</meta:creation-date>
    <dc:creator>Generated</dc:creator>
    <dc:date>2026-08-24T04::15:27</dc:date>
    <dc:language>en-US</dc:language>
    <meta:editing-cycles>1</meta:editing-cycles>
    <meta:editing-duration>PT0S</meta:editing-duration>
    <dc:title>dido:99_annexes:annex-d-requirements:part-02:p2-req-16-10-004</dc:title>
  </office:meta>
</office:document-meta>
</file>