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2:p2-req-16-10-003"/><text:bookmark-start text:name="__RefHeading___p2-req-16-10-003_1"/><text:bookmark-start text:name="p2-req-16-10-003"/>P2-REQ-16-10-003<text:bookmark-end text:name="__RefHeading___p2-req-16-10-003_1"/><text:bookmark-end text:name="p2-req-16-10-003"/></text:h>
      <text:p text:style-name="Text_20_body"><text:a xlink:type="simple" xlink:href="https://wiki.didosolutions.com/dido/99_annexes/annex-d-requirements/part-02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A Domain Logical Profile SHALL identify the Part 2 logical elements it inherits unchanged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2, Section 16.10: Profile and Implementation Boundary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Explicitly identifying inherited logical elements distinguishes reused architecture from specialised architecture. This improves architectural review, governance, compatibility assessment, and traceability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Domain Logical Profiles.</text:p>
      <text:p text:style-name="Text_20_body">It applies specifically to:</text:p>
      <text:p text:style-name="Text_20_body">Inherited logical elements;Domain Logical Profiles; andLogical Architecture / PIM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inherited Part 2 logical elements are explicitly identified.</text:p>
      <text:p text:style-name="Text_20_body">Verification activities should include review checks confirming that:</text:p>
      <text:p text:style-name="Text_20_body">inherited logical elements are documented;inherited meaning is preserved;no unintended changes are introduced; andtraceability to Part 2 exists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supports traceability between inherited Part 2 logical elements and Domain Logical Profiles.</text:p>
      <text:p text:style-name="Text_20_body">Related requirement identifiers:</text:p>
      <text:a xlink:type="simple" xlink:href="https://wiki.didosolutions.com/dido/99_annexes/annex-d-requirements/part-02/p2-req-16-10-001" text:style-name="Internet_20_link" text:visited-style-name="Visited_20_Internet_20_Link">P2-REQ-16-10-001</text:a>
      <text:a xlink:type="simple" xlink:href="https://wiki.didosolutions.com/dido/99_annexes/annex-d-requirements/part-02/p2-req-16-10-004" text:style-name="Internet_20_link" text:visited-style-name="Visited_20_Internet_20_Link">P2-REQ-16-10-004</text:a>
      <text:p text:style-name="Text_20_body">Related source section:</text:p>
      <text:a xlink:type="simple" xlink:href="https://wiki.didosolutions.com/fxdemo/02-part/16-logical-requirements/16-10-profile-and-implementation-boundary-requirements/start" text:style-name="Internet_20_link" text:visited-style-name="Visited_20_Internet_20_Link">16.10 Profile and Implementation Boundary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0::36:15</meta:creation-date>
    <dc:creator>Generated</dc:creator>
    <dc:date>2026-08-24T10::36:15</dc:date>
    <dc:language>en-US</dc:language>
    <meta:editing-cycles>1</meta:editing-cycles>
    <meta:editing-duration>PT0S</meta:editing-duration>
    <dc:title>dido:99_annexes:annex-d-requirements:part-02:p2-req-16-10-003</dc:title>
  </office:meta>
</office:document-meta>
</file>