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2:p2-req-16-10-002"/><text:bookmark-start text:name="__RefHeading___p2-req-16-10-002_1"/><text:bookmark-start text:name="p2-req-16-10-002"/>P2-REQ-16-10-002<text:bookmark-end text:name="__RefHeading___p2-req-16-10-002_1"/><text:bookmark-end text:name="p2-req-16-10-002"/></text:h>
      <text:p text:style-name="Text_20_body"><text:a xlink:type="simple" xlink:href="https://wiki.didosolutions.com/dido/99_annexes/annex-d-requirements/part-02/start" text:style-name="Internet_20_link" text:visited-style-name="Visited_20_Internet_20_Link"> Return to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Domain Logical Profile SHALL specialise the Logical Architecture / PIM for a specific financial Domai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2, Section 16.10: Profile and Implementation Boundary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Domain Logical Profiles exist to refine the common Logical Architecture for a particular financial domain. Specialisation adds domain-specific behaviour and definitions while preserving the architectural meaning inherited from Part 2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Domain Logical Profiles.</text:p>
      <text:p text:style-name="Text_20_body">It applies specifically to:</text:p>
      <text:p text:style-name="Text_20_body">Domain Logical Profiles;Financial Domains; andLogical Architecture / PIM.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Domain Logical Profiles specialise the Logical Architecture for their intended financial domain.</text:p>
      <text:p text:style-name="Text_20_body">Verification activities should include review checks confirming that:</text:p>
      <text:p text:style-name="Text_20_body">domain-specific specialisations are identified;inherited logical meaning is preserved;domain additions remain consistent with Part 2; andspecialisations are traceable.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This requirement supports traceability between the Logical Architecture and its domain-specific specialisations.</text:p>
      <text:p text:style-name="Text_20_body">Related requirement identifiers:</text:p>
      <text:a xlink:type="simple" xlink:href="https://wiki.didosolutions.com/dido/99_annexes/annex-d-requirements/part-02/p2-req-16-10-001" text:style-name="Internet_20_link" text:visited-style-name="Visited_20_Internet_20_Link">P2-REQ-16-10-001</text:a>
      <text:a xlink:type="simple" xlink:href="https://wiki.didosolutions.com/dido/99_annexes/annex-d-requirements/part-02/p2-req-16-10-003" text:style-name="Internet_20_link" text:visited-style-name="Visited_20_Internet_20_Link">P2-REQ-16-10-003</text:a>
      <text:p text:style-name="Text_20_body">Related source section:</text:p>
      <text:a xlink:type="simple" xlink:href="https://wiki.didosolutions.com/fxdemo/02-part/16-logical-requirements/16-10-profile-and-implementation-boundary-requirements/start" text:style-name="Internet_20_link" text:visited-style-name="Visited_20_Internet_20_Link">16.10 Profile and Implementation Boundary Requirements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04:50</meta:creation-date>
    <dc:creator>Generated</dc:creator>
    <dc:date>2026-08-22T21::04:50</dc:date>
    <dc:language>en-US</dc:language>
    <meta:editing-cycles>1</meta:editing-cycles>
    <meta:editing-duration>PT0S</meta:editing-duration>
    <dc:title>dido:99_annexes:annex-d-requirements:part-02:p2-req-16-10-002</dc:title>
  </office:meta>
</office:document-meta>
</file>