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10-001"/><text:bookmark-start text:name="__RefHeading___p2-req-16-10-001_1"/><text:bookmark-start text:name="p2-req-16-10-001"/>P2-REQ-16-10-001<text:bookmark-end text:name="__RefHeading___p2-req-16-10-001_1"/><text:bookmark-end text:name="p2-req-16-10-001"/></text:h>
      <text:p text:style-name="Text_20_body"><text:a xlink:type="simple" xlink:href="https://wiki.didosolutions.com/dido/99_annexes/annex-d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Domain Logical Profile SHALL preserve the Logical Architecture / PIM defined in this part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10: Profile and Implementation Boundar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Domain Logical Profile extends the Logical Architecture for a specific financial domain while preserving the architectural meaning established by Part 2. Preserving the inherited Logical Architecture ensures consistency, interoperability, governance, and traceability across all domain specialisation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Domain Logical Profiles.</text:p>
      <text:p text:style-name="Text_20_body">It applies specifically to:</text:p>
      <text:p text:style-name="Text_20_body">Domain Logical Profiles;Logical Architecture / PIM; andDomain specialisation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very Domain Logical Profile preserves the Logical Architecture / PIM defined in Part 2.</text:p>
      <text:p text:style-name="Text_20_body">Verification activities should include review checks confirming that:</text:p>
      <text:p text:style-name="Text_20_body">inherited logical elements remain unchanged unless explicitly specialised;architectural meaning is preserved;governance relationships remain valid; andtraceability to Part 2 is maintain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the Logical Architecture / PIM and Domain Logical Profiles.</text:p>
      <text:p text:style-name="Text_20_body">Related requirement identifiers:</text:p>
      <text:a xlink:type="simple" xlink:href="https://wiki.didosolutions.com/dido/99_annexes/annex-d-requirements/part-02/p2-req-16-10-002" text:style-name="Internet_20_link" text:visited-style-name="Visited_20_Internet_20_Link">P2-REQ-16-10-002</text:a>
      <text:a xlink:type="simple" xlink:href="https://wiki.didosolutions.com/dido/99_annexes/annex-d-requirements/part-02/p2-req-16-9-012" text:style-name="Internet_20_link" text:visited-style-name="Visited_20_Internet_20_Link">P2-REQ-16-9-012</text:a>
      <text:p text:style-name="Text_20_body">Related source section:</text:p>
      <text:a xlink:type="simple" xlink:href="https://wiki.didosolutions.com/fxdemo/02-part/16-logical-requirements/16-10-profile-and-implementation-boundary-requirements/start" text:style-name="Internet_20_link" text:visited-style-name="Visited_20_Internet_20_Link">16.10 Profile and Implementation Boundary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5::08:51</meta:creation-date>
    <dc:creator>Generated</dc:creator>
    <dc:date>2026-08-24T15::08:51</dc:date>
    <dc:language>en-US</dc:language>
    <meta:editing-cycles>1</meta:editing-cycles>
    <meta:editing-duration>PT0S</meta:editing-duration>
    <dc:title>dido:99_annexes:annex-d-requirements:part-02:p2-req-16-10-001</dc:title>
  </office:meta>
</office:document-meta>
</file>