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9-005:start"/><text:bookmark-start text:name="__RefHeading___p1-req-13-9-005_1"/><text:bookmark-start text:name="p1-req-13-9-005"/>P1-REQ-13-9-005<text:bookmark-end text:name="__RefHeading___p1-req-13-9-005_1"/><text:bookmark-end text:name="p1-req-13-9-005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SHALL NOT bind logical elements to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i/idl" text:style-name="Internet_20_link" text:visited-style-name="Visited_20_Internet_20_Link">IDL</text:a>, <text:a xlink:type="simple" xlink:href="https://wiki.didosolutions.com/dido/99_annexes/annex-b-terms-and-definitions/p/python" text:style-name="Internet_20_link" text:visited-style-name="Visited_20_Internet_20_Link">Python</text:a>, <text:a xlink:type="simple" xlink:href="https://wiki.didosolutions.com/dido/99_annexes/annex-b-terms-and-definitions/k/kubernetes" text:style-name="Internet_20_link" text:visited-style-name="Visited_20_Internet_20_Link">Kubernetes</text:a>, <text:a xlink:type="simple" xlink:href="https://wiki.didosolutions.com/dido/99_annexes/annex-b-terms-and-definitions/k/k3s" text:style-name="Internet_20_link" text:visited-style-name="Visited_20_Internet_20_Link">K3s</text:a>, <text:a xlink:type="simple" xlink:href="https://wiki.didosolutions.com/dido/99_annexes/annex-b-terms-and-definitions/d/docker" text:style-name="Internet_20_link" text:visited-style-name="Visited_20_Internet_20_Link">Docker</text:a>, <text:a xlink:type="simple" xlink:href="https://wiki.didosolutions.com/dido/99_annexes/annex-b-terms-and-definitions/r/rti_connext_dds" text:style-name="Internet_20_link" text:visited-style-name="Visited_20_Internet_20_Link">RTI Connext DDS</text:a>, <text:a xlink:type="simple" xlink:href="https://wiki.didosolutions.com/dido/99_annexes/annex-b-terms-and-definitions/c/crucible" text:style-name="Internet_20_link" text:visited-style-name="Visited_20_Internet_20_Link">Crucible</text:a>, or other implementation-specific mechanism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9: Relationship to Logical Architecture / PIM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, IDL, Python, Kubernetes, K3s, Docker, RTI Connext DDS, Crucible, and similar mechanisms belong to implementation or deployment concerns. The Logical Architecture / PIM remains independent of these mechanisms so that later implementation profiles select and map technologies without changing logical meaning.</text:p>
      <text:p text:style-name="Text_20_body">This requirement prevents implementation selections from entering the Logical Architecture / PIM as logical defini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Architecture / PIM elements, relationships, behaviours, and constraints.</text:p>
      <text:p text:style-name="Text_20_body">It applies specifically to avoiding binding to:</text:p>
      <text:p text:style-name="Text_20_body">DDSIDLPythonKubernetesK3sDockerRTI Connext DDSCrucibleOther implementation-specific mechanism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oes not bind logical elements to DDS, IDL, Python, Kubernetes, K3s, Docker, RTI Connext DDS, Crucible, or other implementation-specific mechanisms.</text:p>
      <text:p text:style-name="Text_20_body">Verification activities include review checks confirming that:</text:p>
      <text:p text:style-name="Text_20_body">Logical elements avoid implementation-specific bindingsPIM elements avoid platform-specific technology dependenciesImplementation technologies appear only in implementation profilesTechnology mappings preserve logical meaning without redefining i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9-relationship-to-logical-architecture-pim-requirements" text:style-name="Internet_20_link" text:visited-style-name="Visited_20_Internet_20_Link">13.9 Relationship to Logical Architecture / PIM Requirements</text:a>
      <text:p text:style-name="Text_20_body">Related requirement identifiers:</text:p>
      <text:a xlink:type="simple" xlink:href="https://wiki.didosolutions.com/dido/99_annexes/annex-c-requirements/part-01/p1-req-13-9-004/start" text:style-name="Internet_20_link" text:visited-style-name="Visited_20_Internet_20_Link">p1-req-13-9-004</text:a>
      <text:a xlink:type="simple" xlink:href="https://wiki.didosolutions.com/dido/99_annexes/annex-c-requirements/part-01/p1-req-13-2-003/start" text:style-name="Internet_20_link" text:visited-style-name="Visited_20_Internet_20_Link">p1-req-13-2-003</text:a>
      <text:a xlink:type="simple" xlink:href="https://wiki.didosolutions.com/dido/99_annexes/annex-c-requirements/part-01/p1-req-13-5-008/start" text:style-name="Internet_20_link" text:visited-style-name="Visited_20_Internet_20_Link">p1-req-13-5-008</text:a>
      <text:a xlink:type="simple" xlink:href="https://wiki.didosolutions.com/dido/99_annexes/annex-c-requirements/part-01/p1-req-13-7-003/start" text:style-name="Internet_20_link" text:visited-style-name="Visited_20_Internet_20_Link">p1-req-13-7-003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7:16</meta:creation-date>
    <dc:creator>Generated</dc:creator>
    <dc:date>2026-08-24T06::37:16</dc:date>
    <dc:language>en-US</dc:language>
    <meta:editing-cycles>1</meta:editing-cycles>
    <meta:editing-duration>PT0S</meta:editing-duration>
    <dc:title>dido:99_annexes:annex-d-requirements:part-01:p1-req-13-9-005:start</dc:title>
  </office:meta>
</office:document-meta>
</file>