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9-004:start"/><text:bookmark-start text:name="__RefHeading___p1-req-13-9-004_1"/><text:bookmark-start text:name="p1-req-13-9-004"/>P1-REQ-13-9-004<text:bookmark-end text:name="__RefHeading___p1-req-13-9-004_1"/><text:bookmark-end text:name="p1-req-13-9-004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l/logical_model" text:style-name="Internet_20_link" text:visited-style-name="Visited_20_Internet_20_Link">Logical Architecture</text:a> / <text:a xlink:type="simple" xlink:href="https://wiki.didosolutions.com/dido/99_annexes/annex-b-terms-and-definitions/p/platform_independent_model" text:style-name="Internet_20_link" text:visited-style-name="Visited_20_Internet_20_Link">PIM</text:a> SHALL remain platform independen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9: Relationship to Logical Architecture / PIM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Architecture / PIM describes the logical structure without binding it to a specific implementation platform, technology, tool, middleware, language, runtime, or deployment mechanism. Platform independence preserves reuse across multiple implementation profiles and deployment environments.</text:p>
      <text:p text:style-name="Text_20_body">This requirement keeps logical modelling separate from platform-specific implementation decis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Architecture / PIM content.</text:p>
      <text:p text:style-name="Text_20_body">It applies specifically to:</text:p>
      <text:p text:style-name="Text_20_body">Logical elementsLogical relationshipsLogical behavioursLogical constraintsPIM structuresPlatform-independent mapping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/PIM remains platform-independent.</text:p>
      <text:p text:style-name="Text_20_body">Verification activities include review checks confirming that:</text:p>
      <text:p text:style-name="Text_20_body">Logical elements do not depend on platform-specific mechanismsPIM elements do not depend on implementation technologiesTechnology examples do not define logical meaningPlatform-specific decisions appear in implementation profiles rather than the Logical Architecture / PIM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9-relationship-to-logical-architecture-pim-requirements" text:style-name="Internet_20_link" text:visited-style-name="Visited_20_Internet_20_Link">13.9 Relationship to Logical Architecture / PIM Requirements</text:a>
      <text:p text:style-name="Text_20_body">Related requirement identifiers:</text:p>
      <text:a xlink:type="simple" xlink:href="https://wiki.didosolutions.com/dido/99_annexes/annex-c-requirements/part-01/p1-req-13-9-005/start" text:style-name="Internet_20_link" text:visited-style-name="Visited_20_Internet_20_Link">p1-req-13-9-005</text:a>
      <text:a xlink:type="simple" xlink:href="https://wiki.didosolutions.com/dido/99_annexes/annex-c-requirements/part-01/p1-req-13-2-003/start" text:style-name="Internet_20_link" text:visited-style-name="Visited_20_Internet_20_Link">p1-req-13-2-003</text:a>
      <text:a xlink:type="simple" xlink:href="https://wiki.didosolutions.com/dido/99_annexes/annex-c-requirements/part-01/p1-req-13-5-007/start" text:style-name="Internet_20_link" text:visited-style-name="Visited_20_Internet_20_Link">p1-req-13-5-007</text:a>
      <text:a xlink:type="simple" xlink:href="https://wiki.didosolutions.com/dido/99_annexes/annex-c-requirements/part-01/p1-req-13-7-003/start" text:style-name="Internet_20_link" text:visited-style-name="Visited_20_Internet_20_Link">p1-req-13-7-003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42:52</meta:creation-date>
    <dc:creator>Generated</dc:creator>
    <dc:date>2026-08-24T06::42:52</dc:date>
    <dc:language>en-US</dc:language>
    <meta:editing-cycles>1</meta:editing-cycles>
    <meta:editing-duration>PT0S</meta:editing-duration>
    <dc:title>dido:99_annexes:annex-d-requirements:part-01:p1-req-13-9-004:start</dc:title>
  </office:meta>
</office:document-meta>
</file>