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9-002:start"/><text:bookmark-start text:name="__RefHeading___p1-req-13-9-002_1"/><text:bookmark-start text:name="p1-req-13-9-002"/>P1-REQ-13-9-002<text:bookmark-end text:name="__RefHeading___p1-req-13-9-002_1"/><text:bookmark-end text:name="p1-req-13-9-002"/></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l/logical_model" text:style-name="Internet_20_link" text:visited-style-name="Visited_20_Internet_20_Link">Logical Architecture</text:a> / <text:a xlink:type="simple" xlink:href="https://wiki.didosolutions.com/dido/99_annexes/annex-b-terms-and-definitions/p/platform_independent_model" text:style-name="Internet_20_link" text:visited-style-name="Visited_20_Internet_20_Link">PIM</text:a> SHALL preserve the definitions of conceptual elements defined in this part.</text:p>
      <text:h text:style-name="Heading_20_2" text:outline-level="2"><text:bookmark-start text:name="__RefHeading___source_3"/><text:bookmark-start text:name="source"/>Source<text:bookmark-end text:name="__RefHeading___source_3"/><text:bookmark-end text:name="source"/></text:h>
      <text:p text:style-name="Text_20_body">Part 1, Section 13.9: Relationship to Logical Architecture / PIM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Architecture / PIM specialises and refines conceptual elements without changing their definitions. Preserving conceptual definitions keeps logical structure aligned with the Conceptual Architecture and supports consistent interpretation across later implementation and deployment profiles.</text:p>
      <text:p text:style-name="Text_20_body">This requirement prevents semantic drift between conceptual meaning and logical modell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Architecture / PIM references to conceptual elements defined in Part 1.</text:p>
      <text:p text:style-name="Text_20_body">It applies specifically to:</text:p>
      <text:p text:style-name="Text_20_body">Conceptual definitionsLogical refinementPIM refinementCross-part consistencyArchitecture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Architecture / PIM preserves the definitions of conceptual elements defined in this part.</text:p>
      <text:p text:style-name="Text_20_body">Verification activities include review checks confirming that:</text:p>
      <text:p text:style-name="Text_20_body">Logical elements use Part 1 definitions consistentlyPIM elements preserve Part 1 definitionsLogical descriptions do not alter conceptual definitionsAny specialisation remains traceable to the original conceptual definition</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9-relationship-to-logical-architecture-pim-requirements" text:style-name="Internet_20_link" text:visited-style-name="Visited_20_Internet_20_Link">13.9 Relationship to Logical Architecture / PIM Requirements</text:a>
      <text:p text:style-name="Text_20_body">Related requirement identifiers:</text:p>
      <text:a xlink:type="simple" xlink:href="https://wiki.didosolutions.com/dido/99_annexes/annex-c-requirements/part-01/p1-req-13-9-001/start" text:style-name="Internet_20_link" text:visited-style-name="Visited_20_Internet_20_Link">p1-req-13-9-001</text:a>
      <text:a xlink:type="simple" xlink:href="https://wiki.didosolutions.com/dido/99_annexes/annex-c-requirements/part-01/p1-req-13-9-003/start" text:style-name="Internet_20_link" text:visited-style-name="Visited_20_Internet_20_Link">p1-req-13-9-003</text:a>
      <text:a xlink:type="simple" xlink:href="https://wiki.didosolutions.com/dido/99_annexes/annex-c-requirements/part-01/p1-req-13-9-006/start" text:style-name="Internet_20_link" text:visited-style-name="Visited_20_Internet_20_Link">p1-req-13-9-006</text:a>
      <text:a xlink:type="simple" xlink:href="https://wiki.didosolutions.com/dido/99_annexes/annex-c-requirements/part-01/p1-req-13-2-002/start" text:style-name="Internet_20_link" text:visited-style-name="Visited_20_Internet_20_Link">p1-req-13-2-00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20:55</meta:creation-date>
    <dc:creator>Generated</dc:creator>
    <dc:date>2026-08-24T10::20:55</dc:date>
    <dc:language>en-US</dc:language>
    <meta:editing-cycles>1</meta:editing-cycles>
    <meta:editing-duration>PT0S</meta:editing-duration>
    <dc:title>dido:99_annexes:annex-d-requirements:part-01:p1-req-13-9-002:start</dc:title>
  </office:meta>
</office:document-meta>
</file>