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8-005:start"/><text:bookmark-start text:name="__RefHeading___p1-req-13-8-005_1"/><text:bookmark-start text:name="p1-req-13-8-005"/>P1-REQ-13-8-005<text:bookmark-end text:name="__RefHeading___p1-req-13-8-005_1"/><text:bookmark-end text:name="p1-req-13-8-005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e/evidence" text:style-name="Internet_20_link" text:visited-style-name="Visited_20_Internet_20_Link">Evidence</text:a> SHALL support review, reconstruction, accountability, conformance assessment, auditability, or defensibility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8: Evidence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Evidence supports governed review and assessment activities. It provides recorded support for reconstruction, accountability, conformance assessment, auditability, and defensibility.</text:p>
      <text:p text:style-name="Text_20_body">This requirement ensures that Evidence serves an architectural and governance purpose rather than existing only as stored information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Evidence records and evidence references.</text:p>
      <text:p text:style-name="Text_20_body">It applies specifically to Evidence that supports:</text:p>
      <text:p text:style-name="Text_20_body">ReviewReconstructionAccountabilityConformance assessmentAuditabilityDefensibility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vidence supports review, reconstruction, accountability, conformance assessment, auditability, or defensibility.</text:p>
      <text:p text:style-name="Text_20_body">Verification activities include review checks confirming that:</text:p>
      <text:p text:style-name="Text_20_body">Evidence identifies its review or assessment purposeEvidence supports reconstruction where applicableEvidence supports accountability where applicableEvidence supports conformance assessment where applicableEvidence supports auditability or defensibility where applicable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8-evidence-requirements" text:style-name="Internet_20_link" text:visited-style-name="Visited_20_Internet_20_Link">13.8 Evidence Requirements</text:a>
      <text:p text:style-name="Text_20_body">Related requirement identifiers:</text:p>
      <text:a xlink:type="simple" xlink:href="https://wiki.didosolutions.com/dido/99_annexes/annex-c-requirements/part-01/p1-req-13-8-001/start" text:style-name="Internet_20_link" text:visited-style-name="Visited_20_Internet_20_Link">p1-req-13-8-001</text:a>
      <text:a xlink:type="simple" xlink:href="https://wiki.didosolutions.com/dido/99_annexes/annex-c-requirements/part-01/p1-req-13-8-002/start" text:style-name="Internet_20_link" text:visited-style-name="Visited_20_Internet_20_Link">p1-req-13-8-002</text:a>
      <text:a xlink:type="simple" xlink:href="https://wiki.didosolutions.com/dido/99_annexes/annex-c-requirements/part-01/p1-req-13-8-003/start" text:style-name="Internet_20_link" text:visited-style-name="Visited_20_Internet_20_Link">p1-req-13-8-003</text:a>
      <text:a xlink:type="simple" xlink:href="https://wiki.didosolutions.com/dido/99_annexes/annex-c-requirements/part-01/p1-req-13-8-006/start" text:style-name="Internet_20_link" text:visited-style-name="Visited_20_Internet_20_Link">p1-req-13-8-006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32:56</meta:creation-date>
    <dc:creator>Generated</dc:creator>
    <dc:date>2026-08-24T06::32:56</dc:date>
    <dc:language>en-US</dc:language>
    <meta:editing-cycles>1</meta:editing-cycles>
    <meta:editing-duration>PT0S</meta:editing-duration>
    <dc:title>dido:99_annexes:annex-d-requirements:part-01:p1-req-13-8-005:start</dc:title>
  </office:meta>
</office:document-meta>
</file>