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8-004:start"/><text:bookmark-start text:name="__RefHeading___p1-req-13-8-004_1"/><text:bookmark-start text:name="p1-req-13-8-004"/>P1-REQ-13-8-004<text:bookmark-end text:name="__RefHeading___p1-req-13-8-004_1"/><text:bookmark-end text:name="p1-req-13-8-004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Logs SHALL NOT be treated as <text:a xlink:type="simple" xlink:href="https://wiki.didosolutions.com/dido/99_annexes/annex-b-terms-and-definitions/e/evidence" text:style-name="Internet_20_link" text:visited-style-name="Visited_20_Internet_20_Link">Evidence</text:a> unless they are captured, preserved, and <text:a xlink:type="simple" xlink:href="https://wiki.didosolutions.com/dido/99_annexes/annex-b-terms-and-definitions/t/traceability" text:style-name="Internet_20_link" text:visited-style-name="Visited_20_Internet_20_Link">traced</text:a> to a claim or review purpos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8: Evide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s often contain useful recorded information, but logs do not automatically qualify as Evidence. A log becomes Evidence only when it is captured, preserved, and traced to the claim or review purpose it supports.</text:p>
      <text:p text:style-name="Text_20_body">This requirement prevents uncontrolled logs, incidental runtime output, or temporary diagnostic material from being treated as governed Evidence without preservation and traceabil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logs that are proposed, referenced, or used as Evidence.</text:p>
      <text:p text:style-name="Text_20_body">It applies specifically to:</text:p>
      <text:p text:style-name="Text_20_body">Runtime logsApplication logsSystem logsAudit logsDiagnostic logsCaptured log extractsPreserved log record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logs are not treated as Evidence unless they are captured, preserved, and traced to a claim or review purpose.</text:p>
      <text:p text:style-name="Text_20_body">Verification activities include review checks confirming that:</text:p>
      <text:p text:style-name="Text_20_body">Logs used as Evidence have a capture recordLogs used as Evidence have a preservation recordLogs used as Evidence trace to a claim or review purposeLogs without capture, preservation, and traceability remain operational or diagnostic material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8-evidence-requirements" text:style-name="Internet_20_link" text:visited-style-name="Visited_20_Internet_20_Link">13.8 Evidence Requirements</text:a>
      <text:p text:style-name="Text_20_body">Related requirement identifiers:</text:p>
      <text:a xlink:type="simple" xlink:href="https://wiki.didosolutions.com/dido/99_annexes/annex-c-requirements/part-01/p1-req-13-8-001/start" text:style-name="Internet_20_link" text:visited-style-name="Visited_20_Internet_20_Link">p1-req-13-8-001</text:a>
      <text:a xlink:type="simple" xlink:href="https://wiki.didosolutions.com/dido/99_annexes/annex-c-requirements/part-01/p1-req-13-8-002/start" text:style-name="Internet_20_link" text:visited-style-name="Visited_20_Internet_20_Link">p1-req-13-8-002</text:a>
      <text:a xlink:type="simple" xlink:href="https://wiki.didosolutions.com/dido/99_annexes/annex-c-requirements/part-01/p1-req-13-8-003/start" text:style-name="Internet_20_link" text:visited-style-name="Visited_20_Internet_20_Link">p1-req-13-8-003</text:a>
      <text:a xlink:type="simple" xlink:href="https://wiki.didosolutions.com/dido/99_annexes/annex-c-requirements/part-01/p1-req-13-8-006/start" text:style-name="Internet_20_link" text:visited-style-name="Visited_20_Internet_20_Link">p1-req-13-8-006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37:32</meta:creation-date>
    <dc:creator>Generated</dc:creator>
    <dc:date>2026-08-23T22::37:32</dc:date>
    <dc:language>en-US</dc:language>
    <meta:editing-cycles>1</meta:editing-cycles>
    <meta:editing-duration>PT0S</meta:editing-duration>
    <dc:title>dido:99_annexes:annex-d-requirements:part-01:p1-req-13-8-004:start</dc:title>
  </office:meta>
</office:document-meta>
</file>