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8-003:start"/><text:bookmark-start text:name="__RefHeading___p1-req-13-8-003_1"/><text:bookmark-start text:name="p1-req-13-8-003"/>P1-REQ-13-8-003<text:bookmark-end text:name="__RefHeading___p1-req-13-8-003_1"/><text:bookmark-end text:name="p1-req-13-8-003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e/evidence" text:style-name="Internet_20_link" text:visited-style-name="Visited_20_Internet_20_Link">Evidence</text:a> SHALL remain distinguishable from the claim it suppor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8: Evide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vidence and claims serve different purposes. A claim states something about architecture, implementation, deployment, execution, interpretation, governance, authority, or review. Evidence provides recorded support for that claim.</text:p>
      <text:p text:style-name="Text_20_body">This requirement prevents evidence from replacing the claim and prevents the claim from being treated as evidence. The distinction supports review, auditability, reconstruction, and defensi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idence records, claims, and evidence-to-claim relationships.</text:p>
      <text:p text:style-name="Text_20_body">It applies specifically to:</text:p>
      <text:p text:style-name="Text_20_body">Architectural claimsImplementation claimsDeployment claimsExecution claimsInterpretation claimsGovernance and Authority claimsReview claimsEvidence record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idence remains distinguishable from the claim it supports.</text:p>
      <text:p text:style-name="Text_20_body">Verification activities include review checks confirming that:</text:p>
      <text:p text:style-name="Text_20_body">Claims state what is assertedEvidence identifies recorded support for the claimEvidence does not replace the claimClaims do not replace supporting evidence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8-evidence-requirements" text:style-name="Internet_20_link" text:visited-style-name="Visited_20_Internet_20_Link">13.8 Evidence Requirements</text:a>
      <text:p text:style-name="Text_20_body">Related requirement identifiers:</text:p>
      <text:a xlink:type="simple" xlink:href="https://wiki.didosolutions.com/dido/99_annexes/annex-d-requirements/part-01/p1-req-13-8-001/start" text:style-name="Internet_20_link" text:visited-style-name="Visited_20_Internet_20_Link">P1-REQ-13-8-001</text:a>
      <text:a xlink:type="simple" xlink:href="https://wiki.didosolutions.com/dido/99_annexes/annex-d-requirements/part-01/p1-req-13-8-002/start" text:style-name="Internet_20_link" text:visited-style-name="Visited_20_Internet_20_Link">P1-REQ-13-8-002</text:a>
      <text:a xlink:type="simple" xlink:href="https://wiki.didosolutions.com/dido/99_annexes/annex-d-requirements/part-01/p1-req-13-8-004/start" text:style-name="Internet_20_link" text:visited-style-name="Visited_20_Internet_20_Link">P1-REQ-13-8-004</text:a>
      <text:a xlink:type="simple" xlink:href="https://wiki.didosolutions.com/dido/99_annexes/annex-d-requirements/part-01/p1-req-13-8-006/start" text:style-name="Internet_20_link" text:visited-style-name="Visited_20_Internet_20_Link">P1-REQ-13-8-006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7:53</meta:creation-date>
    <dc:creator>Generated</dc:creator>
    <dc:date>2026-08-24T09::57:53</dc:date>
    <dc:language>en-US</dc:language>
    <meta:editing-cycles>1</meta:editing-cycles>
    <meta:editing-duration>PT0S</meta:editing-duration>
    <dc:title>dido:99_annexes:annex-d-requirements:part-01:p1-req-13-8-003:start</dc:title>
  </office:meta>
</office:document-meta>
</file>