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1:p1-req-13-7-009:start"/><text:bookmark-start text:name="__RefHeading___p1-req-13-7-009_1"/><text:bookmark-start text:name="p1-req-13-7-009"/>P1-REQ-13-7-009<text:bookmark-end text:name="__RefHeading___p1-req-13-7-009_1"/><text:bookmark-end text:name="p1-req-13-7-009"/></text:h>
      <text:p text:style-name="Text_20_body"><text:a xlink:type="simple" xlink:href="https://wiki.didosolutions.com/dido/99_annexes/annex-c-requirements/part-01/start" text:style-name="Internet_20_link" text:visited-style-name="Visited_20_Internet_20_Link">Return to Part 1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<text:a xlink:type="simple" xlink:href="https://wiki.didosolutions.com/dido/99_annexes/annex-b-terms-and-definitions/t/traceability" text:style-name="Internet_20_link" text:visited-style-name="Visited_20_Internet_20_Link">Traceability</text:a> SHALL NOT require artificial one-to-one correspondence where one-to-many or many-to-one relationships better represent the architecture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1, Section 13.7: Traceability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Architecture traceability often includes one-to-many, many-to-one, and many-to-many relationships. A single conceptual concern may refine into multiple logical elements. Multiple implementation artefacts may realise one logical element. Multiple evidence records may support one claim.</text:p>
      <text:p text:style-name="Text_20_body">This requirement prevents artificial simplification that obscures actual architectural relationships and weakens review, impact analysis, and evidence support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traceability relationships across the architecture lifecycle.</text:p>
      <text:p text:style-name="Text_20_body">It applies specifically to:</text:p>
      <text:p text:style-name="Text_20_body">One-to-one trace relationshipsOne-to-many trace relationshipsMany-to-one trace relationshipsMany-to-many trace relationshipsImpact analysis relationshipsEvidence support relationships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raceability does not require artificial one-to-one correspondence where one-to-many or many-to-one relationships better represent the architecture.</text:p>
      <text:p text:style-name="Text_20_body">Verification activities include review checks confirming that:</text:p>
      <text:p text:style-name="Text_20_body">Traceability supports one-to-many relationships where appropriateTraceability supports many-to-one relationships where appropriateTraceability does not force artificial simplificationTraceability relationships represent actual architectural relationships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Related source section:</text:p>
      <text:a xlink:type="simple" xlink:href="https://wiki.didosolutions.com/fxdemo/01-part/13-conceptual-requirements/13-7-traceability-requirements" text:style-name="Internet_20_link" text:visited-style-name="Visited_20_Internet_20_Link">13.7 Traceability Requirements</text:a>
      <text:p text:style-name="Text_20_body">Related requirement identifiers:</text:p>
      <text:a xlink:type="simple" xlink:href="https://wiki.didosolutions.com/dido/99_annexes/annex-c-requirements/part-01/p1-req-13-7-001/start" text:style-name="Internet_20_link" text:visited-style-name="Visited_20_Internet_20_Link">p1-req-13-7-001</text:a>
      <text:a xlink:type="simple" xlink:href="https://wiki.didosolutions.com/dido/99_annexes/annex-c-requirements/part-01/p1-req-13-7-006/start" text:style-name="Internet_20_link" text:visited-style-name="Visited_20_Internet_20_Link">p1-req-13-7-006</text:a>
      <text:a xlink:type="simple" xlink:href="https://wiki.didosolutions.com/dido/99_annexes/annex-c-requirements/part-01/p1-req-13-7-007/start" text:style-name="Internet_20_link" text:visited-style-name="Visited_20_Internet_20_Link">p1-req-13-7-007</text:a>
      <text:a xlink:type="simple" xlink:href="https://wiki.didosolutions.com/dido/99_annexes/annex-c-requirements/part-01/p1-req-13-7-008/start" text:style-name="Internet_20_link" text:visited-style-name="Visited_20_Internet_20_Link">p1-req-13-7-008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39:54</meta:creation-date>
    <dc:creator>Generated</dc:creator>
    <dc:date>2026-08-22T17::39:54</dc:date>
    <dc:language>en-US</dc:language>
    <meta:editing-cycles>1</meta:editing-cycles>
    <meta:editing-duration>PT0S</meta:editing-duration>
    <dc:title>dido:99_annexes:annex-d-requirements:part-01:p1-req-13-7-009:start</dc:title>
  </office:meta>
</office:document-meta>
</file>