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7-008:start"/><text:bookmark-start text:name="__RefHeading___p1-req-13-7-008_1"/><text:bookmark-start text:name="p1-req-13-7-008"/>P1-REQ-13-7-008<text:bookmark-end text:name="__RefHeading___p1-req-13-7-008_1"/><text:bookmark-end text:name="p1-req-13-7-008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SHALL support impact analysis across conceptual, logical, implementation, deployment, and <text:a xlink:type="simple" xlink:href="https://wiki.didosolutions.com/dido/99_annexes/annex-b-terms-and-definitions/e/evidence" text:style-name="Internet_20_link" text:visited-style-name="Visited_20_Internet_20_Link">Evidence</text:a> layer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7: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act analysis depends on traceability across architectural layers. A change to a conceptual concern may affect logical elements, implementation artefacts, deployment artefacts, and evidence. A change to evidence, deployment, implementation, or logical material may also affect the interpretation of architectural support.</text:p>
      <text:p text:style-name="Text_20_body">This requirement supports change control, review, governance, and risk management across the architecture lifecyc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raceability relationships used for impact analysis.</text:p>
      <text:p text:style-name="Text_20_body">It applies specifically to impact analysis across:</text:p>
      <text:p text:style-name="Text_20_body">Conceptual layersLogical layersImplementation layersDeployment layersEvidence layer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raceability supports impact analysis across conceptual, logical, implementation, deployment, and Evidence layers.</text:p>
      <text:p text:style-name="Text_20_body">Verification activities include review checks confirming that:</text:p>
      <text:p text:style-name="Text_20_body">Traceability identifies affected upstream elementsTraceability identifies affected downstream elementsImpact analysis spans the required architectural layersImpact analysis distinguishes one-to-one, one-to-many, many-to-one, and many-to-many relationships where applicabl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7-traceability-requirements" text:style-name="Internet_20_link" text:visited-style-name="Visited_20_Internet_20_Link">13.7 Traceability Requirements</text:a>
      <text:p text:style-name="Text_20_body">Related requirement identifiers:</text:p>
      <text:a xlink:type="simple" xlink:href="https://wiki.didosolutions.com/dido/99_annexes/annex-d-requirements/part-01/p1-req-13-7-001/start" text:style-name="Internet_20_link" text:visited-style-name="Visited_20_Internet_20_Link">P1-REQ-13-7-001</text:a>
      <text:a xlink:type="simple" xlink:href="https://wiki.didosolutions.com/dido/99_annexes/annex-d-requirements/part-01/p1-req-13-7-006/start" text:style-name="Internet_20_link" text:visited-style-name="Visited_20_Internet_20_Link">P1-REQ-13-7-006</text:a>
      <text:a xlink:type="simple" xlink:href="https://wiki.didosolutions.com/dido/99_annexes/annex-d-requirements/part-01/p1-req-13-7-007/start" text:style-name="Internet_20_link" text:visited-style-name="Visited_20_Internet_20_Link">P1-REQ-13-7-007</text:a>
      <text:a xlink:type="simple" xlink:href="https://wiki.didosolutions.com/dido/99_annexes/annex-d-requirements/part-01/p1-req-13-7-009/start" text:style-name="Internet_20_link" text:visited-style-name="Visited_20_Internet_20_Link">P1-REQ-13-7-009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28:28</meta:creation-date>
    <dc:creator>Generated</dc:creator>
    <dc:date>2026-08-24T13::28:28</dc:date>
    <dc:language>en-US</dc:language>
    <meta:editing-cycles>1</meta:editing-cycles>
    <meta:editing-duration>PT0S</meta:editing-duration>
    <dc:title>dido:99_annexes:annex-d-requirements:part-01:p1-req-13-7-008:start</dc:title>
  </office:meta>
</office:document-meta>
</file>