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7-007:start"/><text:bookmark-start text:name="__RefHeading___p1-req-13-7-007_1"/><text:bookmark-start text:name="p1-req-13-7-007"/>P1-REQ-13-7-007<text:bookmark-end text:name="__RefHeading___p1-req-13-7-007_1"/><text:bookmark-end text:name="p1-req-13-7-007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t/traceability" text:style-name="Internet_20_link" text:visited-style-name="Visited_20_Internet_20_Link">Traceability</text:a> SHALL support backward review from <text:a xlink:type="simple" xlink:href="https://wiki.didosolutions.com/dido/99_annexes/annex-b-terms-and-definitions/e/evidence" text:style-name="Internet_20_link" text:visited-style-name="Visited_20_Internet_20_Link">Evidence</text:a> to conceptual concern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7: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Backward review allows a reviewer to start with Evidence and follow the trace path back to the conceptual concern it supports. This direction of traceability supports audit, reconstruction, defensibility, and verification of architectural purpose.</text:p>
      <text:p text:style-name="Text_20_body">This requirement prevents evidence, deployment artefacts, implementation artefacts, and logical elements from existing without a traceable conceptual basi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raceability relationships that start from Evidence or lower-level artefacts and lead back to conceptual concerns.</text:p>
      <text:p text:style-name="Text_20_body">It applies specifically to backward review across:</text:p>
      <text:p text:style-name="Text_20_body">EvidenceDeployment artefactsImplementation artefactsLogical elementsConceptual concern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raceability supports backward review from Evidence to conceptual concern.</text:p>
      <text:p text:style-name="Text_20_body">Verification activities include review checks confirming that:</text:p>
      <text:p text:style-name="Text_20_body">Evidence traces to the item it supportsSupported items trace through deployment, implementation, and logical material where applicableThe trace path identifies the related conceptual concernBackward review supports audit and reconstruction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7-traceability-requirements" text:style-name="Internet_20_link" text:visited-style-name="Visited_20_Internet_20_Link">13.7 Traceability Requirements</text:a>
      <text:p text:style-name="Text_20_body">Related requirement identifiers:</text:p>
      <text:a xlink:type="simple" xlink:href="https://wiki.didosolutions.com/dido/99_annexes/annex-d-requirements/part-01/p1-req-13-7-001/start" text:style-name="Internet_20_link" text:visited-style-name="Visited_20_Internet_20_Link">P1-REQ-13-7-001</text:a>
      <text:a xlink:type="simple" xlink:href="https://wiki.didosolutions.com/dido/99_annexes/annex-d-requirements/part-01/p1-req-13-7-002/start" text:style-name="Internet_20_link" text:visited-style-name="Visited_20_Internet_20_Link">P1-REQ-13-7-002</text:a>
      <text:a xlink:type="simple" xlink:href="https://wiki.didosolutions.com/dido/99_annexes/annex-d-requirements/part-01/p1-req-13-7-003/start" text:style-name="Internet_20_link" text:visited-style-name="Visited_20_Internet_20_Link">P1-REQ-13-7-003</text:a>
      <text:a xlink:type="simple" xlink:href="https://wiki.didosolutions.com/dido/99_annexes/annex-d-requirements/part-01/p1-req-13-7-004/start" text:style-name="Internet_20_link" text:visited-style-name="Visited_20_Internet_20_Link">P1-REQ-13-7-004</text:a>
      <text:a xlink:type="simple" xlink:href="https://wiki.didosolutions.com/dido/99_annexes/annex-d-requirements/part-01/p1-req-13-7-005/start" text:style-name="Internet_20_link" text:visited-style-name="Visited_20_Internet_20_Link">P1-REQ-13-7-005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2::09:02</meta:creation-date>
    <dc:creator>Generated</dc:creator>
    <dc:date>2026-08-22T22::09:02</dc:date>
    <dc:language>en-US</dc:language>
    <meta:editing-cycles>1</meta:editing-cycles>
    <meta:editing-duration>PT0S</meta:editing-duration>
    <dc:title>dido:99_annexes:annex-d-requirements:part-01:p1-req-13-7-007:start</dc:title>
  </office:meta>
</office:document-meta>
</file>