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7-006:start"/><text:bookmark-start text:name="__RefHeading___p1-req-13-7-006_1"/><text:bookmark-start text:name="p1-req-13-7-006"/>P1-REQ-13-7-006<text:bookmark-end text:name="__RefHeading___p1-req-13-7-006_1"/><text:bookmark-end text:name="p1-req-13-7-006"/></text:h>
      <text:p text:style-name="Text_20_body"><text:a xlink:type="simple" xlink:href="https://wiki.didosolutions.com/dido/99_annexes/annex-c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t/traceability" text:style-name="Internet_20_link" text:visited-style-name="Visited_20_Internet_20_Link">Traceability</text:a> SHALL support forward review from conceptual concern to <text:a xlink:type="simple" xlink:href="https://wiki.didosolutions.com/dido/99_annexes/annex-b-terms-and-definitions/e/evidence" text:style-name="Internet_20_link" text:visited-style-name="Visited_20_Internet_20_Link">Evidence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7: Traceabilit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Forward review allows a reviewer to start with a conceptual concern and follow its refinement through logical, implementation, deployment, and evidence material. This direction of traceability supports confirmation that conceptual concerns receive appropriate realisation and evidence support.</text:p>
      <text:p text:style-name="Text_20_body">This requirement supports verification planning, implementation review, evidence collection, and architectural governanc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raceability relationships that start from conceptual concerns.</text:p>
      <text:p text:style-name="Text_20_body">It applies specifically to forward review across:</text:p>
      <text:p text:style-name="Text_20_body">Conceptual concernsLogical elementsImplementation artefactsDeployment artefactsEvidence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raceability supports forward review from conceptual concern to Evidence.</text:p>
      <text:p text:style-name="Text_20_body">Verification activities include review checks confirming that:</text:p>
      <text:p text:style-name="Text_20_body">Conceptual concerns link to related logical elementsLogical elements link to related implementation artefactsImplementation artefacts link to related deployment artefactsEvidence links support the conceptual concern through the traced chain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7-traceability-requirements" text:style-name="Internet_20_link" text:visited-style-name="Visited_20_Internet_20_Link">13.7 Traceability Requirements</text:a>
      <text:p text:style-name="Text_20_body">Related requirement identifiers:</text:p>
      <text:a xlink:type="simple" xlink:href="https://wiki.didosolutions.com/dido/99_annexes/annex-c-requirements/part-01/p1-req-13-7-001/start" text:style-name="Internet_20_link" text:visited-style-name="Visited_20_Internet_20_Link">p1-req-13-7-001</text:a>
      <text:a xlink:type="simple" xlink:href="https://wiki.didosolutions.com/dido/99_annexes/annex-c-requirements/part-01/p1-req-13-7-002/start" text:style-name="Internet_20_link" text:visited-style-name="Visited_20_Internet_20_Link">p1-req-13-7-002</text:a>
      <text:a xlink:type="simple" xlink:href="https://wiki.didosolutions.com/dido/99_annexes/annex-c-requirements/part-01/p1-req-13-7-003/start" text:style-name="Internet_20_link" text:visited-style-name="Visited_20_Internet_20_Link">p1-req-13-7-003</text:a>
      <text:a xlink:type="simple" xlink:href="https://wiki.didosolutions.com/dido/99_annexes/annex-c-requirements/part-01/p1-req-13-7-004/start" text:style-name="Internet_20_link" text:visited-style-name="Visited_20_Internet_20_Link">p1-req-13-7-004</text:a>
      <text:a xlink:type="simple" xlink:href="https://wiki.didosolutions.com/dido/99_annexes/annex-c-requirements/part-01/p1-req-13-7-005/start" text:style-name="Internet_20_link" text:visited-style-name="Visited_20_Internet_20_Link">p1-req-13-7-005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1::24:10</meta:creation-date>
    <dc:creator>Generated</dc:creator>
    <dc:date>2026-08-23T01::24:10</dc:date>
    <dc:language>en-US</dc:language>
    <meta:editing-cycles>1</meta:editing-cycles>
    <meta:editing-duration>PT0S</meta:editing-duration>
    <dc:title>dido:99_annexes:annex-d-requirements:part-01:p1-req-13-7-006:start</dc:title>
  </office:meta>
</office:document-meta>
</file>