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7-005:start"/><text:bookmark-start text:name="__RefHeading___p1-req-13-7-005_1"/><text:bookmark-start text:name="p1-req-13-7-005"/>P1-REQ-13-7-005<text:bookmark-end text:name="__RefHeading___p1-req-13-7-005_1"/><text:bookmark-end text:name="p1-req-13-7-005"/></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e/evidence" text:style-name="Internet_20_link" text:visited-style-name="Visited_20_Internet_20_Link">Evidence</text:a> SHALL trace to the claim, behaviour, artefact, configuration, execution condition, review conclusion, or <text:a xlink:type="simple" xlink:href="https://wiki.didosolutions.com/dido/99_annexes/annex-b-terms-and-definitions/g/governance_and_authority" text:style-name="Internet_20_link" text:visited-style-name="Visited_20_Internet_20_Link">Governance and Authority</text:a> decision it supports.</text:p>
      <text:h text:style-name="Heading_20_2" text:outline-level="2"><text:bookmark-start text:name="__RefHeading___source_3"/><text:bookmark-start text:name="source"/>Source<text:bookmark-end text:name="__RefHeading___source_3"/><text:bookmark-end text:name="source"/></text:h>
      <text:p text:style-name="Text_20_body">Part 1, Section 13.7: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idence supports claims, observed behaviour, artefacts, configurations, execution conditions, review conclusions, and governance decisions. Traceability from evidence to the supported item allows reviewers and auditors to understand why the evidence exists and what it supports.</text:p>
      <text:p text:style-name="Text_20_body">This requirement prevents evidence from becoming isolated recorded information without a governed evidentiary purpos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idence records and evidence references.</text:p>
      <text:p text:style-name="Text_20_body">It applies specifically to Evidence that supports:</text:p>
      <text:p text:style-name="Text_20_body">ClaimsBehaviourArtefactsConfigurationsExecution conditionsReview conclusionsGovernance and Authority decis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idence traces to the claim, behaviour, artefact, configuration, execution condition, review conclusion, or Governance and Authority decision it supports.</text:p>
      <text:p text:style-name="Text_20_body">Verification activities include review checks confirming that:</text:p>
      <text:p text:style-name="Text_20_body">Evidence identifies the item it supportsEvidence links to claims, behaviours, artefacts, configurations, execution conditions, review conclusions, or governance decisions as applicableEvidence records do not stand alone without a supported itemTrace links support backward review from Evidence to the supported item</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7-traceability-requirements" text:style-name="Internet_20_link" text:visited-style-name="Visited_20_Internet_20_Link">13.7 Traceability Requirements</text:a>
      <text:p text:style-name="Text_20_body">Related requirement identifiers:</text:p>
      <text:a xlink:type="simple" xlink:href="https://wiki.didosolutions.com/dido/99_annexes/annex-d-requirements/part-01/p1-req-13-7-001/start" text:style-name="Internet_20_link" text:visited-style-name="Visited_20_Internet_20_Link">P1-REQ-13-7-001</text:a>
      <text:a xlink:type="simple" xlink:href="https://wiki.didosolutions.com/dido/99_annexes/annex-d-requirements/part-01/p1-req-13-7-006/start" text:style-name="Internet_20_link" text:visited-style-name="Visited_20_Internet_20_Link">P1-REQ-13-7-006</text:a>
      <text:a xlink:type="simple" xlink:href="https://wiki.didosolutions.com/dido/99_annexes/annex-d-requirements/part-01/p1-req-13-7-007/start" text:style-name="Internet_20_link" text:visited-style-name="Visited_20_Internet_20_Link">P1-REQ-13-7-007</text:a>
      <text:a xlink:type="simple" xlink:href="https://wiki.didosolutions.com/dido/99_annexes/annex-d-requirements/part-01/p1-req-13-7-008/start" text:style-name="Internet_20_link" text:visited-style-name="Visited_20_Internet_20_Link">P1-REQ-13-7-008</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2:18</meta:creation-date>
    <dc:creator>Generated</dc:creator>
    <dc:date>2026-08-24T10::32:18</dc:date>
    <dc:language>en-US</dc:language>
    <meta:editing-cycles>1</meta:editing-cycles>
    <meta:editing-duration>PT0S</meta:editing-duration>
    <dc:title>dido:99_annexes:annex-d-requirements:part-01:p1-req-13-7-005:start</dc:title>
  </office:meta>
</office:document-meta>
</file>