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7-004:start"/><text:bookmark-start text:name="__RefHeading___p1-req-13-7-004_1"/><text:bookmark-start text:name="p1-req-13-7-004"/>P1-REQ-13-7-004<text:bookmark-end text:name="__RefHeading___p1-req-13-7-004_1"/><text:bookmark-end text:name="p1-req-13-7-004"/></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Deployment Artefact SHALL trace to the implementation artefact it deploys, configures, executes, or exposes.</text:p>
      <text:h text:style-name="Heading_20_2" text:outline-level="2"><text:bookmark-start text:name="__RefHeading___source_3"/><text:bookmark-start text:name="source"/>Source<text:bookmark-end text:name="__RefHeading___source_3"/><text:bookmark-end text:name="source"/></text:h>
      <text:p text:style-name="Text_20_body">Part 1, Section 13.7: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eployment artefacts describe operational realisation of implementation artefacts. Traceability from deployment artefacts to implementation artefacts preserves the relationship between executable or operational arrangements and the artefacts they deploy, configure, execute, or expose.</text:p>
      <text:p text:style-name="Text_20_body">This requirement prevents deployment material from becoming disconnected from implementation realisation and architectural int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Deployment Artefacts.</text:p>
      <text:p text:style-name="Text_20_body">It applies specifically to artefacts that:</text:p>
      <text:p text:style-name="Text_20_body">Deploy implementation artefactsConfigure implementation artefactsExecute implementation artefactsExpose implementation artefactsDescribe deployment realisa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Deployment Artefact traces to the implementation artefact it deploys, configures, executes, or exposes.</text:p>
      <text:p text:style-name="Text_20_body">Verification activities include review checks confirming that:</text:p>
      <text:p text:style-name="Text_20_body">Deployment artefacts identify the implementation artefacts they affectDeployment configurations trace to configured implementation artefactsExecution artefacts trace to executed implementation artefactsExposure artefacts trace to exposed implementation artefac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7-traceability-requirements" text:style-name="Internet_20_link" text:visited-style-name="Visited_20_Internet_20_Link">13.7 Traceability Requirements</text:a>
      <text:p text:style-name="Text_20_body">Related requirement identifiers:</text:p>
      <text:a xlink:type="simple" xlink:href="https://wiki.didosolutions.com/dido/99_annexes/annex-d-requirements/part-01/p1-req-13-7-001/start" text:style-name="Internet_20_link" text:visited-style-name="Visited_20_Internet_20_Link">P1-REQ-13-7-001</text:a>
      <text:a xlink:type="simple" xlink:href="https://wiki.didosolutions.com/dido/99_annexes/annex-d-requirements/part-01/p1-req-13-7-003/start" text:style-name="Internet_20_link" text:visited-style-name="Visited_20_Internet_20_Link">P1-REQ-13-7-003</text:a>
      <text:a xlink:type="simple" xlink:href="https://wiki.didosolutions.com/dido/99_annexes/annex-d-requirements/part-01/p1-req-13-7-005/start" text:style-name="Internet_20_link" text:visited-style-name="Visited_20_Internet_20_Link">P1-REQ-13-7-005</text:a>
      <text:a xlink:type="simple" xlink:href="https://wiki.didosolutions.com/dido/99_annexes/annex-d-requirements/part-01/p1-req-13-7-006/start" text:style-name="Internet_20_link" text:visited-style-name="Visited_20_Internet_20_Link">P1-REQ-13-7-006</text:a>
      <text:a xlink:type="simple" xlink:href="https://wiki.didosolutions.com/dido/99_annexes/annex-d-requirements/part-01/p1-req-13-7-007/start" text:style-name="Internet_20_link" text:visited-style-name="Visited_20_Internet_20_Link">P1-REQ-13-7-007</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44:04</meta:creation-date>
    <dc:creator>Generated</dc:creator>
    <dc:date>2026-08-24T09::44:04</dc:date>
    <dc:language>en-US</dc:language>
    <meta:editing-cycles>1</meta:editing-cycles>
    <meta:editing-duration>PT0S</meta:editing-duration>
    <dc:title>dido:99_annexes:annex-d-requirements:part-01:p1-req-13-7-004:start</dc:title>
  </office:meta>
</office:document-meta>
</file>