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7-003:start"/><text:bookmark-start text:name="__RefHeading___p1-req-13-7-003_1"/><text:bookmark-start text:name="p1-req-13-7-003"/>P1-REQ-13-7-003<text:bookmark-end text:name="__RefHeading___p1-req-13-7-003_1"/><text:bookmark-end text:name="p1-req-13-7-003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artefact SHALL trace to the logical element it realis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7: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Profile and PSM artefacts realise logical elements in a selected technology or platform context. Traceability to the logical element preserves the relationship between platform-specific realisation and platform-independent design.</text:p>
      <text:p text:style-name="Text_20_body">This requirement prevents implementation artefacts from appearing without architectural purpose or from redefining logic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Implementation Profile and PSM artefacts.</text:p>
      <text:p text:style-name="Text_20_body">It applies specifically to:</text:p>
      <text:p text:style-name="Text_20_body">Implementation Profile artefactsPSM artefactsLogical-to-implementation trace linksPlatform-specific realisationImplementation mapping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mplementation Profile / PSM artefact traces to the logical element it realises.</text:p>
      <text:p text:style-name="Text_20_body">Verification activities include review checks confirming that:</text:p>
      <text:p text:style-name="Text_20_body">Implementation artefacts identify the logical elements they realisePSM artefacts identify the logical elements they realiseImplementation artefacts do not redefine logical elementsTrace links support review from logical element to implementation artefact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7-traceability-requirements" text:style-name="Internet_20_link" text:visited-style-name="Visited_20_Internet_20_Link">13.7 Traceability Requirements</text:a>
      <text:p text:style-name="Text_20_body">Related requirement identifiers:</text:p>
      <text:a xlink:type="simple" xlink:href="https://wiki.didosolutions.com/dido/99_annexes/annex-c-requirements/part-01/p1-req-13-7-001/start" text:style-name="Internet_20_link" text:visited-style-name="Visited_20_Internet_20_Link">p1-req-13-7-001</text:a>
      <text:a xlink:type="simple" xlink:href="https://wiki.didosolutions.com/dido/99_annexes/annex-c-requirements/part-01/p1-req-13-7-002/start" text:style-name="Internet_20_link" text:visited-style-name="Visited_20_Internet_20_Link">p1-req-13-7-002</text:a>
      <text:a xlink:type="simple" xlink:href="https://wiki.didosolutions.com/dido/99_annexes/annex-c-requirements/part-01/p1-req-13-7-004/start" text:style-name="Internet_20_link" text:visited-style-name="Visited_20_Internet_20_Link">p1-req-13-7-004</text:a>
      <text:a xlink:type="simple" xlink:href="https://wiki.didosolutions.com/dido/99_annexes/annex-c-requirements/part-01/p1-req-13-7-006/start" text:style-name="Internet_20_link" text:visited-style-name="Visited_20_Internet_20_Link">p1-req-13-7-006</text:a>
      <text:a xlink:type="simple" xlink:href="https://wiki.didosolutions.com/dido/99_annexes/annex-c-requirements/part-01/p1-req-13-7-007/start" text:style-name="Internet_20_link" text:visited-style-name="Visited_20_Internet_20_Link">p1-req-13-7-007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6:02</meta:creation-date>
    <dc:creator>Generated</dc:creator>
    <dc:date>2026-08-22T21::06:02</dc:date>
    <dc:language>en-US</dc:language>
    <meta:editing-cycles>1</meta:editing-cycles>
    <meta:editing-duration>PT0S</meta:editing-duration>
    <dc:title>dido:99_annexes:annex-d-requirements:part-01:p1-req-13-7-003:start</dc:title>
  </office:meta>
</office:document-meta>
</file>