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2:start"/><text:bookmark-start text:name="__RefHeading___p1-req-13-7-002_1"/><text:bookmark-start text:name="p1-req-13-7-002"/>P1-REQ-13-7-002<text:bookmark-end text:name="__RefHeading___p1-req-13-7-002_1"/><text:bookmark-end text:name="p1-req-13-7-002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element SHALL trace to the conceptual element it specializes, refines, constrains, or relat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Architecture and PIM elements refine conceptual architecture without redefining conceptual meaning. Traceability to the related conceptual element preserves the relationship between conceptual intent and logical structure.</text:p>
      <text:p text:style-name="Text_20_body">This requirement supports review of logical models against the Conceptual Architecture and prevents logical elements from becoming unanchored design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Architecture and PIM elements that specialize, refine, constrain, or relate to conceptual elements.</text:p>
      <text:p text:style-name="Text_20_body">It applies specifically to:</text:p>
      <text:p text:style-name="Text_20_body">Logical Architecture elementsPIM elementsConceptual-to-logical trace linksLogical refinementLogical constraint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Architecture / PIM element traces to the conceptual element it specializes, refines, constrains, or relates.</text:p>
      <text:p text:style-name="Text_20_body">Verification activities include review checks confirming that:</text:p>
      <text:p text:style-name="Text_20_body">Logical elements identify their related conceptual elementsPIM elements identify their related conceptual elementsLogical refinement does not redefine conceptual meaningTrace links support review from the conceptual element to the logical elemen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d-requirements/part-01/p1-req-13-7-001/start" text:style-name="Internet_20_link" text:visited-style-name="Visited_20_Internet_20_Link">P1-REQ-13-7-001</text:a>
      <text:a xlink:type="simple" xlink:href="https://wiki.didosolutions.com/dido/99_annexes/annex-d-requirements/part-01/p1-req-13-7-003/start" text:style-name="Internet_20_link" text:visited-style-name="Visited_20_Internet_20_Link">P1-REQ-13-7-003</text:a>
      <text:a xlink:type="simple" xlink:href="https://wiki.didosolutions.com/dido/99_annexes/annex-d-requirements/part-01/p1-req-13-7-006/start" text:style-name="Internet_20_link" text:visited-style-name="Visited_20_Internet_20_Link">P1-REQ-13-7-006</text:a>
      <text:a xlink:type="simple" xlink:href="https://wiki.didosolutions.com/dido/99_annexes/annex-d-requirements/part-01/p1-req-13-7-007/start" text:style-name="Internet_20_link" text:visited-style-name="Visited_20_Internet_20_Link">P1-REQ-13-7-007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7:21</meta:creation-date>
    <dc:creator>Generated</dc:creator>
    <dc:date>2026-08-24T09::57:21</dc:date>
    <dc:language>en-US</dc:language>
    <meta:editing-cycles>1</meta:editing-cycles>
    <meta:editing-duration>PT0S</meta:editing-duration>
    <dc:title>dido:99_annexes:annex-d-requirements:part-01:p1-req-13-7-002:start</dc:title>
  </office:meta>
</office:document-meta>
</file>