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7-001:start"/><text:bookmark-start text:name="__RefHeading___p1-req-13-7-001_1"/><text:bookmark-start text:name="p1-req-13-7-001"/>P1-REQ-13-7-001<text:bookmark-end text:name="__RefHeading___p1-req-13-7-001_1"/><text:bookmark-end text:name="p1-req-13-7-001"/></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efine <text:a xlink:type="simple" xlink:href="https://wiki.didosolutions.com/dido/99_annexes/annex-b-terms-and-definitions/t/traceability" text:style-name="Internet_20_link" text:visited-style-name="Visited_20_Internet_20_Link">Traceability</text:a> across conceptual elements, logical elements, implementation artefacts, deployment artefacts,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1, Section 13.7: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raceability connects architectural meaning to logical refinement, implementation realisation, deployment execution, and evidence support. Defining traceability across these layers supports review, impact analysis, verification, auditability, and controlled evolution of the architecture.</text:p>
      <text:p text:style-name="Text_20_body">This requirement prevents conceptual, logical, implementation, deployment, and evidence material from becoming disconnected or ungoverne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raceability definitions and references within the Conceptual Architecture.</text:p>
      <text:p text:style-name="Text_20_body">It applies specifically to traceability across:</text:p>
      <text:p text:style-name="Text_20_body">Conceptual elementsLogical elementsImplementation artefactsDeployment artefacts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efines Traceability across conceptual elements, logical elements, implementation artefacts, deployment artefacts, and Evidence.</text:p>
      <text:p text:style-name="Text_20_body">Verification activities include review checks confirming that:</text:p>
      <text:p text:style-name="Text_20_body">Traceability spans the required architectural layersTraceability relationships identify source and target elementsTraceability supports review across abstraction levelsEvidence remains connected to the claims or artefacts it suppor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7-traceability-requirements" text:style-name="Internet_20_link" text:visited-style-name="Visited_20_Internet_20_Link">13.7 Traceability Requirements</text:a>
      <text:p text:style-name="Text_20_body">Related requirement identifiers:</text:p>
      <text:a xlink:type="simple" xlink:href="https://wiki.didosolutions.com/dido/99_annexes/annex-c-requirements/part-01/p1-req-13-7-002/start" text:style-name="Internet_20_link" text:visited-style-name="Visited_20_Internet_20_Link">p1-req-13-7-002</text:a>
      <text:a xlink:type="simple" xlink:href="https://wiki.didosolutions.com/dido/99_annexes/annex-c-requirements/part-01/p1-req-13-7-003/start" text:style-name="Internet_20_link" text:visited-style-name="Visited_20_Internet_20_Link">p1-req-13-7-003</text:a>
      <text:a xlink:type="simple" xlink:href="https://wiki.didosolutions.com/dido/99_annexes/annex-c-requirements/part-01/p1-req-13-7-004/start" text:style-name="Internet_20_link" text:visited-style-name="Visited_20_Internet_20_Link">p1-req-13-7-004</text:a>
      <text:a xlink:type="simple" xlink:href="https://wiki.didosolutions.com/dido/99_annexes/annex-c-requirements/part-01/p1-req-13-7-005/start" text:style-name="Internet_20_link" text:visited-style-name="Visited_20_Internet_20_Link">p1-req-13-7-00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5:49</meta:creation-date>
    <dc:creator>Generated</dc:creator>
    <dc:date>2026-08-24T05::15:49</dc:date>
    <dc:language>en-US</dc:language>
    <meta:editing-cycles>1</meta:editing-cycles>
    <meta:editing-duration>PT0S</meta:editing-duration>
    <dc:title>dido:99_annexes:annex-d-requirements:part-01:p1-req-13-7-001:start</dc:title>
  </office:meta>
</office:document-meta>
</file>