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6-011:start"/><text:bookmark-start text:name="__RefHeading___p1-req-13-6-011_1"/><text:bookmark-start text:name="p1-req-13-6-011"/>P1-REQ-13-6-011<text:bookmark-end text:name="__RefHeading___p1-req-13-6-011_1"/><text:bookmark-end text:name="p1-req-13-6-011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Conceptual Architecture SHALL distinguish between data-at-rest and data-in-motion conc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6: Separation of Concerns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ata-at-rest concerns information that resides in storage, repositories, persistence, archives, or holding contexts. Data-in-motion concerns address information that moves, flows, transfers, publishes, subscribes, routes, or exchanges between participants or contexts.</text:p>
      <text:p text:style-name="Text_20_body">This requirement prevents storage and movement concerns from being treated as the same architectural concern, especially where sovereignty, residency, policy release, auditability, or evidence depends on the distinc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ata at rest and data in motion within the Conceptual Architecture.</text:p>
      <text:p text:style-name="Text_20_body">It applies specifically to:</text:p>
      <text:p text:style-name="Text_20_body">Stored informationPersisted informationMoving informationExchanged informationRelease and movement concernsResidency and sovereignty concer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Conceptual Architecture distinguishes data-at-rest concerns from data-in-motion concerns.</text:p>
      <text:p text:style-name="Text_20_body">Verification activities include review checks confirming that:</text:p>
      <text:p text:style-name="Text_20_body">Data-at-rest references identify residence, storage, persistence, or holding concernsData-in-motion references identify movement, exchange, publication, routing, or transfer concernsStorage location does not substitute for movement governanceMovement governance does not substitute for storage or residency governanc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6-separation-of-concerns-requirements" text:style-name="Internet_20_link" text:visited-style-name="Visited_20_Internet_20_Link">13.6 Separation of Concerns Requirements</text:a>
      <text:p text:style-name="Text_20_body">Related requirement identifiers:</text:p>
      <text:a xlink:type="simple" xlink:href="https://wiki.didosolutions.com/dido/99_annexes/annex-c-requirements/part-01/p1-req-13-5-012/start" text:style-name="Internet_20_link" text:visited-style-name="Visited_20_Internet_20_Link">p1-req-13-5-012</text:a>
      <text:a xlink:type="simple" xlink:href="https://wiki.didosolutions.com/dido/99_annexes/annex-c-requirements/part-01/p1-req-13-6-010/start" text:style-name="Internet_20_link" text:visited-style-name="Visited_20_Internet_20_Link">p1-req-13-6-010</text:a>
      <text:a xlink:type="simple" xlink:href="https://wiki.didosolutions.com/dido/99_annexes/annex-c-requirements/part-01/p1-req-13-6-012/start" text:style-name="Internet_20_link" text:visited-style-name="Visited_20_Internet_20_Link">p1-req-13-6-012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40:18</meta:creation-date>
    <dc:creator>Generated</dc:creator>
    <dc:date>2026-08-22T17::40:18</dc:date>
    <dc:language>en-US</dc:language>
    <meta:editing-cycles>1</meta:editing-cycles>
    <meta:editing-duration>PT0S</meta:editing-duration>
    <dc:title>dido:99_annexes:annex-d-requirements:part-01:p1-req-13-6-011:start</dc:title>
  </office:meta>
</office:document-meta>
</file>