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6-010:start"/><text:bookmark-start text:name="__RefHeading___p1-req-13-6-010_1"/><text:bookmark-start text:name="p1-req-13-6-010"/>P1-REQ-13-6-010<text:bookmark-end text:name="__RefHeading___p1-req-13-6-010_1"/><text:bookmark-end text:name="p1-req-13-6-010"/></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data sovereignty from data residency.</text:p>
      <text:h text:style-name="Heading_20_2" text:outline-level="2"><text:bookmark-start text:name="__RefHeading___source_3"/><text:bookmark-start text:name="source"/>Source<text:bookmark-end text:name="__RefHeading___source_3"/><text:bookmark-end text:name="source"/></text:h>
      <text:p text:style-name="Text_20_body">Part 1, Section 13.6: Separation of Concerns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ata sovereignty concerns governing authority, legal jurisdiction, policy control, and obligations over information. Data residency concerns the location where information resides. These concerns often interact, but they do not express the same architectural concept.</text:p>
      <text:p text:style-name="Text_20_body">This requirement prevents location from being treated as authority and prevents authority from being treated as physical or logical placem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concepts of sovereignty and residency within the Conceptual Architecture.</text:p>
      <text:p text:style-name="Text_20_body">It applies specifically to:</text:p>
      <text:p text:style-name="Text_20_body">Data sovereigntyData residencyGoverning authorityInformation locationRelease and movement concer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data sovereignty from data residency.</text:p>
      <text:p text:style-name="Text_20_body">Verification activities include review checks confirming that:</text:p>
      <text:p text:style-name="Text_20_body">Data sovereignty references identify authority, jurisdiction, policy control, or obligation concernsData residency references identify information location concernsResidency does not substitute for governing authoritySovereignty does not substitute for storage or processing location</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6-separation-of-concerns-requirements" text:style-name="Internet_20_link" text:visited-style-name="Visited_20_Internet_20_Link">13.6 Separation of Concerns Requirements</text:a>
      <text:p text:style-name="Text_20_body">Related requirement identifiers:</text:p>
      <text:a xlink:type="simple" xlink:href="https://wiki.didosolutions.com/dido/99_annexes/annex-c-requirements/part-01/p1-req-13-5-012/start" text:style-name="Internet_20_link" text:visited-style-name="Visited_20_Internet_20_Link">p1-req-13-5-012</text:a>
      <text:a xlink:type="simple" xlink:href="https://wiki.didosolutions.com/dido/99_annexes/annex-c-requirements/part-01/p1-req-13-6-005/start" text:style-name="Internet_20_link" text:visited-style-name="Visited_20_Internet_20_Link">p1-req-13-6-005</text:a>
      <text:a xlink:type="simple" xlink:href="https://wiki.didosolutions.com/dido/99_annexes/annex-c-requirements/part-01/p1-req-13-6-011/start" text:style-name="Internet_20_link" text:visited-style-name="Visited_20_Internet_20_Link">p1-req-13-6-011</text:a>
      <text:a xlink:type="simple" xlink:href="https://wiki.didosolutions.com/dido/99_annexes/annex-c-requirements/part-01/p1-req-13-6-012/start" text:style-name="Internet_20_link" text:visited-style-name="Visited_20_Internet_20_Link">p1-req-13-6-012</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30:10</meta:creation-date>
    <dc:creator>Generated</dc:creator>
    <dc:date>2026-08-24T06::30:10</dc:date>
    <dc:language>en-US</dc:language>
    <meta:editing-cycles>1</meta:editing-cycles>
    <meta:editing-duration>PT0S</meta:editing-duration>
    <dc:title>dido:99_annexes:annex-d-requirements:part-01:p1-req-13-6-010:start</dc:title>
  </office:meta>
</office:document-meta>
</file>