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6-009:start"/><text:bookmark-start text:name="__RefHeading___p1-req-13-6-009_1"/><text:bookmark-start text:name="p1-req-13-6-009"/>P1-REQ-13-6-009<text:bookmark-end text:name="__RefHeading___p1-req-13-6-009_1"/><text:bookmark-end text:name="p1-req-13-6-009"/></text:h>
      <text:p text:style-name="Text_20_body"><text:a xlink:type="simple" xlink:href="https://wiki.didosolutions.com/dido/99_annexes/annex-c-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Conceptual Architecture SHALL distinguish full transaction detail from transaction metadata and aggregate information products.</text:p>
      <text:h text:style-name="Heading_20_2" text:outline-level="2"><text:bookmark-start text:name="__RefHeading___source_3"/><text:bookmark-start text:name="source"/>Source<text:bookmark-end text:name="__RefHeading___source_3"/><text:bookmark-end text:name="source"/></text:h>
      <text:p text:style-name="Text_20_body">Part 1, Section 13.6: Separation of Concerns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Full transaction details, transaction metadata, and aggregate information products represent different information forms with varying sensitivities, governance, release, interpretation, and evidentiary implications. Treating them as equivalent creates unmanaged release and interpretation risk.</text:p>
      <text:p text:style-name="Text_20_body">This requirement supports governed information handling by preserving the distinction among detailed, metadata, and aggregate form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information-form distinctions within the Conceptual Architecture.</text:p>
      <text:p text:style-name="Text_20_body">It applies specifically to:</text:p>
      <text:p text:style-name="Text_20_body">Full transaction detailTransaction metadataAggregate information productsRelease scopeInformation sensitivity</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Conceptual Architecture distinguishes full transaction detail from transaction metadata and aggregate information products.</text:p>
      <text:p text:style-name="Text_20_body">Verification activities include review checks confirming that:</text:p>
      <text:p text:style-name="Text_20_body">Full transaction details remain distinct from transaction metadataFull transaction details remain distinct from aggregate information productsMetadata does not imply a full-detail releaseAggregate products do not imply a full-detail release</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6-separation-of-concerns-requirements" text:style-name="Internet_20_link" text:visited-style-name="Visited_20_Internet_20_Link">13.6 Separation of Concerns Requirements</text:a>
      <text:p text:style-name="Text_20_body">Related requirement identifiers:</text:p>
      <text:a xlink:type="simple" xlink:href="https://wiki.didosolutions.com/dido/99_annexes/annex-c-requirements/part-01/p1-req-13-5-011/start" text:style-name="Internet_20_link" text:visited-style-name="Visited_20_Internet_20_Link">p1-req-13-5-011</text:a>
      <text:a xlink:type="simple" xlink:href="https://wiki.didosolutions.com/dido/99_annexes/annex-c-requirements/part-01/p1-req-13-5-015/start" text:style-name="Internet_20_link" text:visited-style-name="Visited_20_Internet_20_Link">p1-req-13-5-015</text:a>
      <text:a xlink:type="simple" xlink:href="https://wiki.didosolutions.com/dido/99_annexes/annex-c-requirements/part-01/p1-req-13-6-001/start" text:style-name="Internet_20_link" text:visited-style-name="Visited_20_Internet_20_Link">p1-req-13-6-001</text:a>
      <text:a xlink:type="simple" xlink:href="https://wiki.didosolutions.com/dido/99_annexes/annex-c-requirements/part-01/p1-req-13-6-012/start" text:style-name="Internet_20_link" text:visited-style-name="Visited_20_Internet_20_Link">p1-req-13-6-012</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9::39:49</meta:creation-date>
    <dc:creator>Generated</dc:creator>
    <dc:date>2026-08-24T19::39:49</dc:date>
    <dc:language>en-US</dc:language>
    <meta:editing-cycles>1</meta:editing-cycles>
    <meta:editing-duration>PT0S</meta:editing-duration>
    <dc:title>dido:99_annexes:annex-d-requirements:part-01:p1-req-13-6-009:start</dc:title>
  </office:meta>
</office:document-meta>
</file>