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8:start"/><text:bookmark-start text:name="__RefHeading___p1-req-13-6-008_1"/><text:bookmark-start text:name="p1-req-13-6-008"/>P1-REQ-13-6-008<text:bookmark-end text:name="__RefHeading___p1-req-13-6-008_1"/><text:bookmark-end text:name="p1-req-13-6-008"/></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Cross-concern relationships SHALL be <text:a xlink:type="simple" xlink:href="https://wiki.didosolutions.com/dido/99_annexes/annex-b-terms-and-definitions/t/traceability" text:style-name="Internet_20_link" text:visited-style-name="Visited_20_Internet_20_Link">Traceable</text:a> when they affect meaning, <text:a xlink:type="simple" xlink:href="https://wiki.didosolutions.com/dido/99_annexes/annex-b-terms-and-definitions/i/interpretation" text:style-name="Internet_20_link" text:visited-style-name="Visited_20_Internet_20_Link">Interpretation</text:a>, governance, authority, auditability, or <text:a xlink:type="simple" xlink:href="https://wiki.didosolutions.com/dido/99_annexes/annex-b-terms-and-definitions/e/evidence" text:style-name="Internet_20_link" text:visited-style-name="Visited_20_Internet_20_Link">Evidence</text:a>.</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Cross-concern relationships that affect meaning, interpretation, governance, authority, auditability, or evidence require explicit traceability. These relationships affect how information receives meaning, how that meaning is applied, which authority governs decisions, and which evidence supports claims.</text:p>
      <text:p text:style-name="Text_20_body">This requirement supports impact analysis, accountability, review, auditability, and defensi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cross-concern relationships that affect governed, interpretive, or evidentiary concerns.</text:p>
      <text:p text:style-name="Text_20_body">It applies specifically to relationships affecting:</text:p>
      <text:p text:style-name="Text_20_body">MeaningInterpretationGovernanceAuthorityAuditability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cross-concern relationships are traceable when they affect meaning, interpretation, governance, authority, auditability, or evidence.</text:p>
      <text:p text:style-name="Text_20_body">Verification activities include review checks confirming that:</text:p>
      <text:p text:style-name="Text_20_body">Affected cross-concern relationships identify the concerns involvedTraceability links connect the relationship to meaning or interpretationTraceability links connect the relationship to governance or authorityTraceability links connect the relationship to auditability or evidenc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d-requirements/part-01/p1-req-13-6-001/start" text:style-name="Internet_20_link" text:visited-style-name="Visited_20_Internet_20_Link">P1-REQ-13-6-001</text:a>
      <text:a xlink:type="simple" xlink:href="https://wiki.didosolutions.com/dido/99_annexes/annex-d-requirements/part-01/p1-req-13-6-006/start" text:style-name="Internet_20_link" text:visited-style-name="Visited_20_Internet_20_Link">P1-REQ-13-6-006</text:a>
      <text:a xlink:type="simple" xlink:href="https://wiki.didosolutions.com/dido/99_annexes/annex-d-requirements/part-01/p1-req-13-6-007/start" text:style-name="Internet_20_link" text:visited-style-name="Visited_20_Internet_20_Link">P1-REQ-13-6-007</text:a>
      <text:a xlink:type="simple" xlink:href="https://wiki.didosolutions.com/dido/99_annexes/annex-d-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1:46</meta:creation-date>
    <dc:creator>Generated</dc:creator>
    <dc:date>2026-08-24T03::31:46</dc:date>
    <dc:language>en-US</dc:language>
    <meta:editing-cycles>1</meta:editing-cycles>
    <meta:editing-duration>PT0S</meta:editing-duration>
    <dc:title>dido:99_annexes:annex-d-requirements:part-01:p1-req-13-6-008:start</dc:title>
  </office:meta>
</office:document-meta>
</file>