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7:start"/><text:bookmark-start text:name="__RefHeading___p1-req-13-6-007_1"/><text:bookmark-start text:name="p1-req-13-6-007"/>P1-REQ-13-6-007<text:bookmark-end text:name="__RefHeading___p1-req-13-6-007_1"/><text:bookmark-end text:name="p1-req-13-6-007"/></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Cross-concern relationships SHALL preserve the distinction between the concerns involved.</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Structured-information processing concerns interact across the architecture. Data relates to structure, structure relates to semantics, semantics relates to interpretation, governance relates to authority, and traceability relates to evidence. These relationships need to preserve the distinction among the concerns involved.</text:p>
      <text:p text:style-name="Text_20_body">This requirement prevents cross-concern relationships from collapsing separate architectural concerns into a single undifferentiated concep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ross-concern relationships described within the Conceptual Architecture.</text:p>
      <text:p text:style-name="Text_20_body">It applies specifically to relationships involving:</text:p>
      <text:p text:style-name="Text_20_body">DataStructureSemanticsInterpretationGovernance and AuthorityTraceability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cross-concern relationships preserve the distinction between the concerns involved.</text:p>
      <text:p text:style-name="Text_20_body">Verification activities include review checks confirming that:</text:p>
      <text:p text:style-name="Text_20_body">Cross-concern relationships identify the concerns involvedCross-concern relationships preserve each concern’s distinct purposeCross-concern relationships do not redefine a concernCross-concern relationships support traceability where requir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c-requirements/part-01/p1-req-13-6-001/start" text:style-name="Internet_20_link" text:visited-style-name="Visited_20_Internet_20_Link">p1-req-13-6-001</text:a>
      <text:a xlink:type="simple" xlink:href="https://wiki.didosolutions.com/dido/99_annexes/annex-c-requirements/part-01/p1-req-13-6-008/start" text:style-name="Internet_20_link" text:visited-style-name="Visited_20_Internet_20_Link">p1-req-13-6-008</text:a>
      <text:a xlink:type="simple" xlink:href="https://wiki.didosolutions.com/dido/99_annexes/annex-c-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03:36</meta:creation-date>
    <dc:creator>Generated</dc:creator>
    <dc:date>2026-08-24T12::03:36</dc:date>
    <dc:language>en-US</dc:language>
    <meta:editing-cycles>1</meta:editing-cycles>
    <meta:editing-duration>PT0S</meta:editing-duration>
    <dc:title>dido:99_annexes:annex-d-requirements:part-01:p1-req-13-6-007:start</dc:title>
  </office:meta>
</office:document-meta>
</file>