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1:p1-req-13-6-004:start"/><text:bookmark-start text:name="__RefHeading___p1-req-13-6-004_1"/><text:bookmark-start text:name="p1-req-13-6-004"/>P1-REQ-13-6-004<text:bookmark-end text:name="__RefHeading___p1-req-13-6-004_1"/><text:bookmark-end text:name="p1-req-13-6-004"/></text:h>
      <text:p text:style-name="Text_20_body"><text:a xlink:type="simple" xlink:href="https://wiki.didosolutions.com/dido/99_annexes/annex-c-requirements/part-01/start" text:style-name="Internet_20_link" text:visited-style-name="Visited_20_Internet_20_Link">Return to Part 1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Conceptual Architecture SHALL distinguish <text:a xlink:type="simple" xlink:href="https://wiki.didosolutions.com/dido/99_annexes/annex-b-terms-and-definitions/s/semantic" text:style-name="Internet_20_link" text:visited-style-name="Visited_20_Internet_20_Link">Semantics</text:a> from <text:a xlink:type="simple" xlink:href="https://wiki.didosolutions.com/dido/99_annexes/annex-b-terms-and-definitions/i/interpretation" text:style-name="Internet_20_link" text:visited-style-name="Visited_20_Internet_20_Link">Interpretation</text:a>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1, Section 13.6: Separation of Concerns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Semantics identifies meaning. Interpretation applies meaning within a context, purpose, authority, rule set, or decision process. Treating semantics and interpretation as the same concern obscures the difference between what information means and how a participant, authority, system, or process applies that meaning.</text:p>
      <text:p text:style-name="Text_20_body">This requirement supports governed interpretation and prevents semantic definitions from being confused with interpretive actions or decision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Semantics and Interpretation references within the Conceptual Architecture.</text:p>
      <text:p text:style-name="Text_20_body">It applies specifically to:</text:p>
      <text:p text:style-name="Text_20_body">Information meaningInterpretive contextInterpretive decisionsSemantic definitionsGoverned interpretation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Conceptual Architecture distinguishes Semantics from Interpretation.</text:p>
      <text:p text:style-name="Text_20_body">Verification activities include review checks confirming that:</text:p>
      <text:p text:style-name="Text_20_body">Semantics references identify meaningInterpretation references identify contextual application of meaningSemantic definitions do not replace interpretive decisionsInterpretive material identifies the context or authority involved where relevant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Related source section:</text:p>
      <text:a xlink:type="simple" xlink:href="https://wiki.didosolutions.com/fxdemo/01-part/13-conceptual-requirements/13-6-separation-of-concerns-requirements" text:style-name="Internet_20_link" text:visited-style-name="Visited_20_Internet_20_Link">13.6 Separation of Concerns Requirements</text:a>
      <text:p text:style-name="Text_20_body">Related requirement identifiers:</text:p>
      <text:a xlink:type="simple" xlink:href="https://wiki.didosolutions.com/dido/99_annexes/annex-c-requirements/part-01/p1-req-13-6-001/start" text:style-name="Internet_20_link" text:visited-style-name="Visited_20_Internet_20_Link">p1-req-13-6-001</text:a>
      <text:a xlink:type="simple" xlink:href="https://wiki.didosolutions.com/dido/99_annexes/annex-c-requirements/part-01/p1-req-13-6-003/start" text:style-name="Internet_20_link" text:visited-style-name="Visited_20_Internet_20_Link">p1-req-13-6-003</text:a>
      <text:a xlink:type="simple" xlink:href="https://wiki.didosolutions.com/dido/99_annexes/annex-c-requirements/part-01/p1-req-13-6-008/start" text:style-name="Internet_20_link" text:visited-style-name="Visited_20_Internet_20_Link">p1-req-13-6-008</text:a>
      <text:a xlink:type="simple" xlink:href="https://wiki.didosolutions.com/dido/99_annexes/annex-c-requirements/part-01/p1-req-13-6-012/start" text:style-name="Internet_20_link" text:visited-style-name="Visited_20_Internet_20_Link">p1-req-13-6-012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0::30:30</meta:creation-date>
    <dc:creator>Generated</dc:creator>
    <dc:date>2026-08-23T00::30:30</dc:date>
    <dc:language>en-US</dc:language>
    <meta:editing-cycles>1</meta:editing-cycles>
    <meta:editing-duration>PT0S</meta:editing-duration>
    <dc:title>dido:99_annexes:annex-d-requirements:part-01:p1-req-13-6-004:start</dc:title>
  </office:meta>
</office:document-meta>
</file>