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14:start"/><text:bookmark-start text:name="__RefHeading___p1-req-13-5-014_1"/><text:bookmark-start text:name="p1-req-13-5-014"/>P1-REQ-13-5-014<text:bookmark-end text:name="__RefHeading___p1-req-13-5-014_1"/><text:bookmark-end text:name="p1-req-13-5-014"/></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p/policy_and_release_plane" text:style-name="Internet_20_link" text:visited-style-name="Visited_20_Internet_20_Link">Policy and Release Plane</text:a> SHALL support later logical realisation through policy enforcement, policy decision, policy administration, policy information, obligation, release, and audit/evidence capabilities.</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Conceptual Architecture defines the Policy and Release Plane before later logical realisation. Policy enforcement, policy decision, policy administration, policy information, obligation, release, and audit/evidence capabilities provide logical refinement paths for the conceptual plane.</text:p>
      <text:p text:style-name="Text_20_body">This requirement supports later logical modelling while preserving the conceptual distinction between runtime plane purpose and logical capability desig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Policy and Release Plane definitions and references within the Conceptual Architecture.</text:p>
      <text:p text:style-name="Text_20_body">It applies specifically to later logical realisation through:</text:p>
      <text:p text:style-name="Text_20_body">Policy enforcementPolicy decisionPolicy administrationPolicy informationObligationReleaseAudit/evidence capabiliti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Policy and Release Plane supports later logical realisation through the identified capabilities.</text:p>
      <text:p text:style-name="Text_20_body">Verification activities include review checks confirming that:</text:p>
      <text:p text:style-name="Text_20_body">Policy enforcement maps to Policy and Release Plane purposePolicy decision maps to Policy and Release Plane purposePolicy administration maps to Policy and Release Plane purposePolicy information maps to Policy and Release Plane purposeObligation, release, and audit/evidence capabilities map to Policy and Release Plane purposeLater logical capabilities do not redefine the conceptual plan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d-requirements/part-01/p1-req-13-5-005/start" text:style-name="Internet_20_link" text:visited-style-name="Visited_20_Internet_20_Link">P1-REQ-13-5-005</text:a>
      <text:a xlink:type="simple" xlink:href="https://wiki.didosolutions.com/dido/99_annexes/annex-d-requirements/part-01/p1-req-13-5-013/start" text:style-name="Internet_20_link" text:visited-style-name="Visited_20_Internet_20_Link">P1-REQ-13-5-013</text:a>
      <text:a xlink:type="simple" xlink:href="https://wiki.didosolutions.com/dido/99_annexes/annex-d-requirements/part-01/p1-req-13-5-010/start" text:style-name="Internet_20_link" text:visited-style-name="Visited_20_Internet_20_Link">P1-REQ-13-5-010</text:a>
      <text:a xlink:type="simple" xlink:href="https://wiki.didosolutions.com/dido/99_annexes/annex-d-requirements/part-01/p1-req-13-5-006/start" text:style-name="Internet_20_link" text:visited-style-name="Visited_20_Internet_20_Link">P1-REQ-13-5-006</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18:15</meta:creation-date>
    <dc:creator>Generated</dc:creator>
    <dc:date>2026-08-24T02::18:15</dc:date>
    <dc:language>en-US</dc:language>
    <meta:editing-cycles>1</meta:editing-cycles>
    <meta:editing-duration>PT0S</meta:editing-duration>
    <dc:title>dido:99_annexes:annex-d-requirements:part-01:p1-req-13-5-014:start</dc:title>
  </office:meta>
</office:document-meta>
</file>