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5-013:start"/><text:bookmark-start text:name="__RefHeading___p1-req-13-5-013_1"/><text:bookmark-start text:name="p1-req-13-5-013"/>P1-REQ-13-5-013<text:bookmark-end text:name="__RefHeading___p1-req-13-5-013_1"/><text:bookmark-end text:name="p1-req-13-5-013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p/policy_and_release_plane" text:style-name="Internet_20_link" text:visited-style-name="Visited_20_Internet_20_Link">Policy and Release Plane</text:a> SHALL support policy-governed release without requiring all protected information to pass through a single central policy mechanis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5: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Policy and Release Plane supports governed release across distributed Nodes, authorities, and jurisdictions. A single central policy mechanism creates architectural concentration and conflicts with distributed governance, sovereignty, residency, and resilience concerns.</text:p>
      <text:p text:style-name="Text_20_body">This requirement preserves distributed policy-governed release at the conceptual level and allows later logical realization through multiple policy enforcement, decision, administration, information, obligation, release, and audit capabilit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Policy and Release Plane definitions and references within the Conceptual Architecture.</text:p>
      <text:p text:style-name="Text_20_body">It applies specifically to:</text:p>
      <text:p text:style-name="Text_20_body">Policy-governed releaseProtected informationDistributed policy mechanismsSovereignty and residency concernsRelease governanc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olicy and Release Plane supports policy-governed release without requiring all protected information to pass through a single central policy mechanism.</text:p>
      <text:p text:style-name="Text_20_body">Verification activities include review checks confirming that:</text:p>
      <text:p text:style-name="Text_20_body">Policy-governed release does not require a single central mechanismProtected information handling supports distributed governancePolicy and Release Plane descriptions preserve distributed policy conceptsLater logical profiles support distributed policy capabilities without redefining the conceptual plan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5-runtime-plane-requirements" text:style-name="Internet_20_link" text:visited-style-name="Visited_20_Internet_20_Link">13.5 Runtime Plane Requirements</text:a>
      <text:p text:style-name="Text_20_body">Related requirement identifiers:</text:p>
      <text:a xlink:type="simple" xlink:href="https://wiki.didosolutions.com/dido/99_annexes/annex-d-requirements/part-01/p1-req-13-5-005/start" text:style-name="Internet_20_link" text:visited-style-name="Visited_20_Internet_20_Link">P1-REQ-13-5-005</text:a>
      <text:a xlink:type="simple" xlink:href="https://wiki.didosolutions.com/dido/99_annexes/annex-d-requirements/part-01/p1-req-13-5-012/start" text:style-name="Internet_20_link" text:visited-style-name="Visited_20_Internet_20_Link">P1-REQ-13-5-012</text:a>
      <text:a xlink:type="simple" xlink:href="https://wiki.didosolutions.com/dido/99_annexes/annex-d-requirements/part-01/p1-req-13-5-014/start" text:style-name="Internet_20_link" text:visited-style-name="Visited_20_Internet_20_Link">P1-REQ-13-5-014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25:09</meta:creation-date>
    <dc:creator>Generated</dc:creator>
    <dc:date>2026-08-24T06::25:09</dc:date>
    <dc:language>en-US</dc:language>
    <meta:editing-cycles>1</meta:editing-cycles>
    <meta:editing-duration>PT0S</meta:editing-duration>
    <dc:title>dido:99_annexes:annex-d-requirements:part-01:p1-req-13-5-013:start</dc:title>
  </office:meta>
</office:document-meta>
</file>