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12:start"/><text:bookmark-start text:name="__RefHeading___p1-req-13-5-012_1"/><text:bookmark-start text:name="p1-req-13-5-012"/>P1-REQ-13-5-012<text:bookmark-end text:name="__RefHeading___p1-req-13-5-012_1"/><text:bookmark-end text:name="p1-req-13-5-012"/></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p/policy_and_release_plane" text:style-name="Internet_20_link" text:visited-style-name="Visited_20_Internet_20_Link">Policy and Release Plane</text:a> SHALL support data sovereignty and data residency as conceptual release and movement concerns.</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ata sovereignty and data residency affect how information moves, where information resides, which authority governs release, and which obligations apply. Treating these concerns conceptually allows later logical and implementation profiles to support governed release and movement without redefining the conceptual architecture.</text:p>
      <text:p text:style-name="Text_20_body">This requirement separates sovereignty and residency concerns from specific networks, storage systems, jurisdictions, or deployment environmen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Policy and Release Plane definitions and references within the Conceptual Architecture.</text:p>
      <text:p text:style-name="Text_20_body">It applies specifically to:</text:p>
      <text:p text:style-name="Text_20_body">Data sovereigntyData residencyRelease concernsMovement concernsGoverned information handling</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olicy and Release Plane supports data sovereignty and data residency as conceptual release and movement concerns.</text:p>
      <text:p text:style-name="Text_20_body">Verification activities include review checks confirming that:</text:p>
      <text:p text:style-name="Text_20_body">Data sovereignty appears as a conceptual release and movement concernData residency appears as a conceptual release and movement concernSovereignty and residency concerns remain distinct from deployment environmentsLater profiles map sovereignty and residency concerns without redefining them</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c-requirements/part-01/p1-req-13-5-005/start" text:style-name="Internet_20_link" text:visited-style-name="Visited_20_Internet_20_Link">p1-req-13-5-005</text:a>
      <text:a xlink:type="simple" xlink:href="https://wiki.didosolutions.com/dido/99_annexes/annex-c-requirements/part-01/p1-req-13-5-011/start" text:style-name="Internet_20_link" text:visited-style-name="Visited_20_Internet_20_Link">p1-req-13-5-011</text:a>
      <text:a xlink:type="simple" xlink:href="https://wiki.didosolutions.com/dido/99_annexes/annex-c-requirements/part-01/p1-req-13-5-013/start" text:style-name="Internet_20_link" text:visited-style-name="Visited_20_Internet_20_Link">p1-req-13-5-013</text:a>
      <text:a xlink:type="simple" xlink:href="https://wiki.didosolutions.com/dido/99_annexes/annex-c-requirements/part-01/p1-req-13-5-015/start" text:style-name="Internet_20_link" text:visited-style-name="Visited_20_Internet_20_Link">p1-req-13-5-015</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6:28</meta:creation-date>
    <dc:creator>Generated</dc:creator>
    <dc:date>2026-08-24T02::46:28</dc:date>
    <dc:language>en-US</dc:language>
    <meta:editing-cycles>1</meta:editing-cycles>
    <meta:editing-duration>PT0S</meta:editing-duration>
    <dc:title>dido:99_annexes:annex-d-requirements:part-01:p1-req-13-5-012:start</dc:title>
  </office:meta>
</office:document-meta>
</file>