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11:start"/><text:bookmark-start text:name="__RefHeading___p1-req-13-5-011_1"/><text:bookmark-start text:name="p1-req-13-5-011"/>P1-REQ-13-5-011<text:bookmark-end text:name="__RefHeading___p1-req-13-5-011_1"/><text:bookmark-end text:name="p1-req-13-5-011"/></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p/policy_and_release_plane" text:style-name="Internet_20_link" text:visited-style-name="Visited_20_Internet_20_Link">Policy and Release Plane</text:a> SHALL support conceptual separation between full transaction detail, transaction metadata, aggregate summaries, derived indicators, redacted views, masked views, exception views, and full-detail release views.</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Policy and Release Plane needs to distinguish different forms of information and release products. Full transaction detail, transaction metadata, aggregate summaries, derived indicators, redacted views, masked views, exception views, and full-detail release views carry different governance, sensitivity, and release implications.</text:p>
      <text:p text:style-name="Text_20_body">This requirement supports governed release decisions without treating one information form as equivalent to another.</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Policy and Release Plane definitions and references within the Conceptual Architecture.</text:p>
      <text:p text:style-name="Text_20_body">It applies specifically to:</text:p>
      <text:p text:style-name="Text_20_body">Full transaction detailTransaction metadataAggregate summariesDerived indicatorsRedacted viewsMasked viewsException viewsFull-detail release view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Policy and Release Plane supports conceptual separation among the identified information and release forms.</text:p>
      <text:p text:style-name="Text_20_body">Verification activities include review checks confirming that:</text:p>
      <text:p text:style-name="Text_20_body">The identified information and release forms remain distinctMetadata release remains distinct from the full transaction detail releaseAggregate release remains distinct from the full transaction detail releaseRedacted, masked, exception, and full-detail views retain distinct meaning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c-requirements/part-01/p1-req-13-5-005/start" text:style-name="Internet_20_link" text:visited-style-name="Visited_20_Internet_20_Link">p1-req-13-5-005</text:a>
      <text:a xlink:type="simple" xlink:href="https://wiki.didosolutions.com/dido/99_annexes/annex-c-requirements/part-01/p1-req-13-5-012/start" text:style-name="Internet_20_link" text:visited-style-name="Visited_20_Internet_20_Link">p1-req-13-5-012</text:a>
      <text:a xlink:type="simple" xlink:href="https://wiki.didosolutions.com/dido/99_annexes/annex-c-requirements/part-01/p1-req-13-5-015/start" text:style-name="Internet_20_link" text:visited-style-name="Visited_20_Internet_20_Link">p1-req-13-5-015</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39:10</meta:creation-date>
    <dc:creator>Generated</dc:creator>
    <dc:date>2026-08-22T17::39:10</dc:date>
    <dc:language>en-US</dc:language>
    <meta:editing-cycles>1</meta:editing-cycles>
    <meta:editing-duration>PT0S</meta:editing-duration>
    <dc:title>dido:99_annexes:annex-d-requirements:part-01:p1-req-13-5-011:start</dc:title>
  </office:meta>
</office:document-meta>
</file>