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10:start"/><text:bookmark-start text:name="__RefHeading___p1-req-13-5-010_1"/><text:bookmark-start text:name="p1-req-13-5-010"/>P1-REQ-13-5-010<text:bookmark-end text:name="__RefHeading___p1-req-13-5-010_1"/><text:bookmark-end text:name="p1-req-13-5-010"/></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Cross-plane relationships SHALL be <text:a xlink:type="simple" xlink:href="https://wiki.didosolutions.com/dido/99_annexes/annex-b-terms-and-definitions/t/traceability" text:style-name="Internet_20_link" text:visited-style-name="Visited_20_Internet_20_Link">Traceable</text:a> when they affect <text:a xlink:type="simple" xlink:href="https://wiki.didosolutions.com/dido/99_annexes/annex-b-terms-and-definitions/g/governance_and_authority" text:style-name="Internet_20_link" text:visited-style-name="Visited_20_Internet_20_Link">Governance and Authority</text:a>, release, recovery, auditability, provenance, or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Some cross-plane relationships affect governance, release, recovery, auditability, provenance, or evidence. These relationships need traceability so reviewers, implementers, auditors, and governance bodies understand the relationship between architectural purpose and later logical, implementation, deployment, or evidence material.</text:p>
      <text:p text:style-name="Text_20_body">This requirement supports impact analysis, accountability, reconstruction, and defensi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cross-plane relationships that affect governed or evidentiary concerns.</text:p>
      <text:p text:style-name="Text_20_body">It applies specifically to relationships affecting:</text:p>
      <text:p text:style-name="Text_20_body">Governance and AuthorityReleaseRecoveryAuditabilityProvenanceEvide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cross-plane relationships are traceable when they affect governance, release, recovery, auditability, provenance, or evidence.</text:p>
      <text:p text:style-name="Text_20_body">Verification activities include review checks confirming that:</text:p>
      <text:p text:style-name="Text_20_body">Affected cross-plane relationships identify the involved Runtime PlanesTraceability links connect the relationship to governed concernsTraceability links connect the relationship to release or recovery concerns where applicableTraceability links connect the relationship to auditability, provenance, or evidence where applicab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c-requirements/part-01/p1-req-13-5-009/start" text:style-name="Internet_20_link" text:visited-style-name="Visited_20_Internet_20_Link">p1-req-13-5-009</text:a>
      <text:a xlink:type="simple" xlink:href="https://wiki.didosolutions.com/dido/99_annexes/annex-c-requirements/part-01/p1-req-13-5-006/start" text:style-name="Internet_20_link" text:visited-style-name="Visited_20_Internet_20_Link">p1-req-13-5-006</text:a>
      <text:a xlink:type="simple" xlink:href="https://wiki.didosolutions.com/dido/99_annexes/annex-c-requirements/part-01/p1-req-13-4-010/start" text:style-name="Internet_20_link" text:visited-style-name="Visited_20_Internet_20_Link">p1-req-13-4-010</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6:27</meta:creation-date>
    <dc:creator>Generated</dc:creator>
    <dc:date>2026-08-24T02::46:27</dc:date>
    <dc:language>en-US</dc:language>
    <meta:editing-cycles>1</meta:editing-cycles>
    <meta:editing-duration>PT0S</meta:editing-duration>
    <dc:title>dido:99_annexes:annex-d-requirements:part-01:p1-req-13-5-010:start</dc:title>
  </office:meta>
</office:document-meta>
</file>