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5-009:start"/><text:bookmark-start text:name="__RefHeading___p1-req-13-5-009_1"/><text:bookmark-start text:name="p1-req-13-5-009"/>P1-REQ-13-5-009<text:bookmark-end text:name="__RefHeading___p1-req-13-5-009_1"/><text:bookmark-end text:name="p1-req-13-5-009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Cross-plane relationships SHALL preserve the distinct architectural purpose of each <text:a xlink:type="simple" xlink:href="https://wiki.didosolutions.com/dido/99_annexes/annex-b-terms-and-definitions/r/runtime_plane" text:style-name="Internet_20_link" text:visited-style-name="Visited_20_Internet_20_Link">Runtime Plane</text:a> involv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5: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s interact when coordination, data exchange, observation, policy release, audit, or evidence concerns relate to one another. These relationships need to preserve the distinct purpose of each plane involved.</text:p>
      <text:p text:style-name="Text_20_body">This requirement prevents cross-plane relationships from collapsing separate architectural concerns into a single undifferentiated runtime concep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cross-plane relationships described within the Conceptual Architecture.</text:p>
      <text:p text:style-name="Text_20_body">It applies specifically to relationships involving:</text:p>
      <text:p text:style-name="Text_20_body">Control PlaneData PlaneHealth and Observability PlanePolicy and Release PlaneAudit and Provenance Plan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cross-plane relationships preserve the distinct architectural purpose of each Runtime Plane involved.</text:p>
      <text:p text:style-name="Text_20_body">Verification activities include review checks confirming that:</text:p>
      <text:p text:style-name="Text_20_body">Cross-plane relationships identify each involved Runtime PlaneCross-plane relationships preserve each plane’s purposeCross-plane relationships do not redefine a Runtime PlaneCross-plane relationships support traceability where required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5-runtime-plane-requirements" text:style-name="Internet_20_link" text:visited-style-name="Visited_20_Internet_20_Link">13.5 Runtime Plane Requirements</text:a>
      <text:p text:style-name="Text_20_body">Related requirement identifiers:</text:p>
      <text:a xlink:type="simple" xlink:href="https://wiki.didosolutions.com/dido/99_annexes/annex-c-requirements/part-01/p1-req-13-5-001/start" text:style-name="Internet_20_link" text:visited-style-name="Visited_20_Internet_20_Link">p1-req-13-5-001</text:a>
      <text:a xlink:type="simple" xlink:href="https://wiki.didosolutions.com/dido/99_annexes/annex-c-requirements/part-01/p1-req-13-5-010/start" text:style-name="Internet_20_link" text:visited-style-name="Visited_20_Internet_20_Link">p1-req-13-5-010</text:a>
      <text:a xlink:type="simple" xlink:href="https://wiki.didosolutions.com/dido/99_annexes/annex-c-requirements/part-01/p1-req-13-5-007/start" text:style-name="Internet_20_link" text:visited-style-name="Visited_20_Internet_20_Link">p1-req-13-5-007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0:12</meta:creation-date>
    <dc:creator>Generated</dc:creator>
    <dc:date>2026-08-24T13::20:12</dc:date>
    <dc:language>en-US</dc:language>
    <meta:editing-cycles>1</meta:editing-cycles>
    <meta:editing-duration>PT0S</meta:editing-duration>
    <dc:title>dido:99_annexes:annex-d-requirements:part-01:p1-req-13-5-009:start</dc:title>
  </office:meta>
</office:document-meta>
</file>