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8:start"/><text:bookmark-start text:name="__RefHeading___p1-req-13-5-008_1"/><text:bookmark-start text:name="p1-req-13-5-008"/>P1-REQ-13-5-008<text:bookmark-end text:name="__RefHeading___p1-req-13-5-008_1"/><text:bookmark-end text:name="p1-req-13-5-008"/></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NOT treat a <text:a xlink:type="simple" xlink:href="https://wiki.didosolutions.com/dido/99_annexes/annex-b-terms-and-definitions/r/runtime_plane" text:style-name="Internet_20_link" text:visited-style-name="Visited_20_Internet_20_Link">Runtime Plane</text:a> as a DDS Domain, DDS Topic, DDS partition, Kubernetes namespace, network segment, container group, security zone, or deployment environment.</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Runtime Plane expresses architectural purpose. DDS Domains, DDS Topics, DDS partitions, Kubernetes namespaces, network segments, container groups, security zones, and deployment environments express implementation or deployment concerns.</text:p>
      <text:p text:style-name="Text_20_body">Treating a Runtime Plane as one of these mechanisms collapses conceptual runtime purpose into a selected technical or operational arrang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Runtime Plane references within the Conceptual Architecture.</text:p>
      <text:p text:style-name="Text_20_body">It applies specifically to separation between Runtime Planes and:</text:p>
      <text:p text:style-name="Text_20_body">DDS DomainsDDS TopicsDDS partitionsKubernetes namespacesNetwork segmentsContainer groupsSecurity zonesDeployment environme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oes not treat a Runtime Plane as an implementation or deployment mechanism.</text:p>
      <text:p text:style-name="Text_20_body">Verification activities include review checks confirming that:</text:p>
      <text:p text:style-name="Text_20_body">Runtime Plane references identify architectural purposeDDS constructs do not replace Runtime Plane conceptsKubernetes constructs do not replace Runtime Plane conceptsNetwork and security boundaries do not replace Runtime Plane conceptsDeployment environments do not replace Runtime Plane concep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1/start" text:style-name="Internet_20_link" text:visited-style-name="Visited_20_Internet_20_Link">p1-req-13-5-001</text:a>
      <text:a xlink:type="simple" xlink:href="https://wiki.didosolutions.com/dido/99_annexes/annex-c-requirements/part-01/p1-req-13-5-007/start" text:style-name="Internet_20_link" text:visited-style-name="Visited_20_Internet_20_Link">p1-req-13-5-007</text:a>
      <text:a xlink:type="simple" xlink:href="https://wiki.didosolutions.com/dido/99_annexes/annex-c-requirements/part-01/p1-req-13-2-005/start" text:style-name="Internet_20_link" text:visited-style-name="Visited_20_Internet_20_Link">p1-req-13-2-00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1:26</meta:creation-date>
    <dc:creator>Generated</dc:creator>
    <dc:date>2026-08-23T01::31:26</dc:date>
    <dc:language>en-US</dc:language>
    <meta:editing-cycles>1</meta:editing-cycles>
    <meta:editing-duration>PT0S</meta:editing-duration>
    <dc:title>dido:99_annexes:annex-d-requirements:part-01:p1-req-13-5-008:start</dc:title>
  </office:meta>
</office:document-meta>
</file>