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5-007:start"/><text:bookmark-start text:name="__RefHeading___p1-req-13-5-007_1"/><text:bookmark-start text:name="p1-req-13-5-007"/>P1-REQ-13-5-007<text:bookmark-end text:name="__RefHeading___p1-req-13-5-007_1"/><text:bookmark-end text:name="p1-req-13-5-007"/></text:h>
      <text:p text:style-name="Text_20_body"><text:a xlink:type="simple" xlink:href="https://wiki.didosolutions.com/dido/99_annexes/annex-d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<text:a xlink:type="simple" xlink:href="https://wiki.didosolutions.com/dido/99_annexes/annex-b-terms-and-definitions/r/runtime_plane" text:style-name="Internet_20_link" text:visited-style-name="Visited_20_Internet_20_Link">Runtime Planes</text:a> from implementation mechanism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5: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untime Planes classify runtime communication and behaviour by architectural purpose. Implementation mechanisms realise selected aspects of those planes in a particular technology environment.</text:p>
      <text:p text:style-name="Text_20_body">Distinguishing Runtime Planes from implementation mechanisms prevents DDS topics, middleware constructs, APIs, services, scripts, generated types, containers, or other mechanisms from redefining the conceptual pla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all Runtime Plane definitions and references within the Conceptual Architecture.</text:p>
      <text:p text:style-name="Text_20_body">It applies specifically to distinctions between Runtime Planes and:</text:p>
      <text:p text:style-name="Text_20_body">Middleware mechanismsDDS mechanismsAPIsServicesScriptsGenerated typesContainersDeployment tooling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Runtime Planes from implementation mechanisms.</text:p>
      <text:p text:style-name="Text_20_body">Verification activities include review checks confirming that:</text:p>
      <text:p text:style-name="Text_20_body">Runtime Planes classify architectural purposeImplementation mechanisms realise Runtime Planes without redefining themTechnology examples do not become conceptual plane definitionsLater profiles preserve the conceptual meaning of each Runtime Plan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5-runtime-plane-requirements" text:style-name="Internet_20_link" text:visited-style-name="Visited_20_Internet_20_Link">13.5 Runtime Plane Requirements</text:a>
      <text:p text:style-name="Text_20_body">Related requirement identifiers:</text:p>
      <text:a xlink:type="simple" xlink:href="https://wiki.didosolutions.com/dido/99_annexes/annex-d-requirements/part-01/p1-req-13-5-001/start" text:style-name="Internet_20_link" text:visited-style-name="Visited_20_Internet_20_Link">P1-REQ-13-5-001</text:a>
      <text:a xlink:type="simple" xlink:href="https://wiki.didosolutions.com/dido/99_annexes/annex-d-requirements/part-01/p1-req-13-5-008/start" text:style-name="Internet_20_link" text:visited-style-name="Visited_20_Internet_20_Link">P1-REQ-13-5-008</text:a>
      <text:a xlink:type="simple" xlink:href="https://wiki.didosolutions.com/dido/99_annexes/annex-d-requirements/part-01/p1-req-13-2-003/start" text:style-name="Internet_20_link" text:visited-style-name="Visited_20_Internet_20_Link">P1-REQ-13-2-003</text:a>
      <text:a xlink:type="simple" xlink:href="https://wiki.didosolutions.com/dido/99_annexes/annex-d-requirements/part-01/p1-req-13-2-004/start" text:style-name="Internet_20_link" text:visited-style-name="Visited_20_Internet_20_Link">P1-REQ-13-2-004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41:30</meta:creation-date>
    <dc:creator>Generated</dc:creator>
    <dc:date>2026-08-24T06::41:30</dc:date>
    <dc:language>en-US</dc:language>
    <meta:editing-cycles>1</meta:editing-cycles>
    <meta:editing-duration>PT0S</meta:editing-duration>
    <dc:title>dido:99_annexes:annex-d-requirements:part-01:p1-req-13-5-007:start</dc:title>
  </office:meta>
</office:document-meta>
</file>