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5-006:start"/><text:bookmark-start text:name="__RefHeading___p1-req-13-5-006_1"/><text:bookmark-start text:name="p1-req-13-5-006"/>P1-REQ-13-5-006<text:bookmark-end text:name="__RefHeading___p1-req-13-5-006_1"/><text:bookmark-end text:name="p1-req-13-5-006"/></text:h>
      <text:p text:style-name="Text_20_body"><text:a xlink:type="simple" xlink:href="https://wiki.didosolutions.com/dido/99_annexes/annex-c-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a/audit_and_provenance_plane" text:style-name="Internet_20_link" text:visited-style-name="Visited_20_Internet_20_Link">Audit and Provenance Plane</text:a> SHALL support auditability, provenance, lineage, reconstruction, and defensibility.</text:p>
      <text:h text:style-name="Heading_20_2" text:outline-level="2"><text:bookmark-start text:name="__RefHeading___source_3"/><text:bookmark-start text:name="source"/>Source<text:bookmark-end text:name="__RefHeading___source_3"/><text:bookmark-end text:name="source"/></text:h>
      <text:p text:style-name="Text_20_body">Part 1, Section 13.5: Runtime Plan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Audit and Provenance Plane provides the conceptual runtime plane for auditability, provenance, lineage, reconstruction, and defensibility. It separates evidentiary and reconstruction concerns from operational coordination, data exchange, health observation, and policy release.</text:p>
      <text:p text:style-name="Text_20_body">This requirement supports later evidence, audit, and provenance mechanisms while preserving the conceptual purpose of the plan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udit and Provenance Plane definitions and references within the Conceptual Architecture.</text:p>
      <text:p text:style-name="Text_20_body">It applies specifically to:</text:p>
      <text:p text:style-name="Text_20_body">AuditabilityProvenanceLineageReconstructionDefensibility</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Audit and Provenance Plane supports auditability, provenance, lineage, reconstruction, and defensibility.</text:p>
      <text:p text:style-name="Text_20_body">Verification activities include review checks confirming that:</text:p>
      <text:p text:style-name="Text_20_body">Audit and Provenance Plane descriptions identify auditabilityAudit and Provenance Plane descriptions identify provenanceAudit and Provenance Plane descriptions identify lineageAudit and Provenance Plane descriptions identify reconstructionAudit and Provenance Plane descriptions identify defensibility</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5-runtime-plane-requirements" text:style-name="Internet_20_link" text:visited-style-name="Visited_20_Internet_20_Link">13.5 Runtime Plane Requirements</text:a>
      <text:p text:style-name="Text_20_body">Related requirement identifiers:</text:p>
      <text:a xlink:type="simple" xlink:href="https://wiki.didosolutions.com/dido/99_annexes/annex-c-requirements/part-01/p1-req-13-5-001/start" text:style-name="Internet_20_link" text:visited-style-name="Visited_20_Internet_20_Link">p1-req-13-5-001</text:a>
      <text:a xlink:type="simple" xlink:href="https://wiki.didosolutions.com/dido/99_annexes/annex-c-requirements/part-01/p1-req-13-5-010/start" text:style-name="Internet_20_link" text:visited-style-name="Visited_20_Internet_20_Link">p1-req-13-5-010</text:a>
      <text:a xlink:type="simple" xlink:href="https://wiki.didosolutions.com/dido/99_annexes/annex-c-requirements/part-01/p1-req-13-5-014/start" text:style-name="Internet_20_link" text:visited-style-name="Visited_20_Internet_20_Link">p1-req-13-5-014</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2::29:56</meta:creation-date>
    <dc:creator>Generated</dc:creator>
    <dc:date>2026-08-23T02::29:56</dc:date>
    <dc:language>en-US</dc:language>
    <meta:editing-cycles>1</meta:editing-cycles>
    <meta:editing-duration>PT0S</meta:editing-duration>
    <dc:title>dido:99_annexes:annex-d-requirements:part-01:p1-req-13-5-006:start</dc:title>
  </office:meta>
</office:document-meta>
</file>