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5-004:start"/><text:bookmark-start text:name="__RefHeading___p1-req-13-5-004_1"/><text:bookmark-start text:name="p1-req-13-5-004"/>P1-REQ-13-5-004<text:bookmark-end text:name="__RefHeading___p1-req-13-5-004_1"/><text:bookmark-end text:name="p1-req-13-5-004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h/health_and_observability_plane" text:style-name="Internet_20_link" text:visited-style-name="Visited_20_Internet_20_Link">Health and Observability Plane</text:a> SHALL support observation of operational condition and behaviour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5: Runtime Plan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Health and Observability Plane provides the conceptual runtime plane for observing operational condition and behaviour. It separates observation from domain information exchange, operational coordination, policy release, and audit provenance.</text:p>
      <text:p text:style-name="Text_20_body">This requirement supports later logical and implementation mappings for health, status, metrics, events, and observability without making those mechanisms the conceptual defini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Health and Observability Plane definitions and references within the Conceptual Architecture.</text:p>
      <text:p text:style-name="Text_20_body">It applies specifically to:</text:p>
      <text:p text:style-name="Text_20_body">Operational conditionOperational behaviourHealth observationsObservability informationRuntime monitoring concept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Health and Observability Plane supports observation of operational condition and behaviour.</text:p>
      <text:p text:style-name="Text_20_body">Verification activities include review checks confirming that:</text:p>
      <text:p text:style-name="Text_20_body">Health and Observability Plane descriptions identify operational conditionHealth and Observability Plane descriptions identify operational behaviourObservation remains distinct from operational coordinationObservation remains distinct from audit and provenance claim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5-runtime-plane-requirements" text:style-name="Internet_20_link" text:visited-style-name="Visited_20_Internet_20_Link">13.5 Runtime Plane Requirements</text:a>
      <text:p text:style-name="Text_20_body">Related requirement identifiers:</text:p>
      <text:a xlink:type="simple" xlink:href="https://wiki.didosolutions.com/dido/99_annexes/annex-d-requirements/part-01/p1-req-13-5-001/start" text:style-name="Internet_20_link" text:visited-style-name="Visited_20_Internet_20_Link">P1-REQ-13-5-001</text:a>
      <text:a xlink:type="simple" xlink:href="https://wiki.didosolutions.com/dido/99_annexes/annex-d-requirements/part-01/p1-req-13-5-007/start" text:style-name="Internet_20_link" text:visited-style-name="Visited_20_Internet_20_Link">P1-REQ-13-5-007</text:a>
      <text:a xlink:type="simple" xlink:href="https://wiki.didosolutions.com/dido/99_annexes/annex-d-requirements/part-01/p1-req-13-5-009/start" text:style-name="Internet_20_link" text:visited-style-name="Visited_20_Internet_20_Link">P1-REQ-13-5-009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32:27</meta:creation-date>
    <dc:creator>Generated</dc:creator>
    <dc:date>2026-08-24T14::32:27</dc:date>
    <dc:language>en-US</dc:language>
    <meta:editing-cycles>1</meta:editing-cycles>
    <meta:editing-duration>PT0S</meta:editing-duration>
    <dc:title>dido:99_annexes:annex-d-requirements:part-01:p1-req-13-5-004:start</dc:title>
  </office:meta>
</office:document-meta>
</file>