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03:start"/><text:bookmark-start text:name="__RefHeading___p1-req-13-5-003_1"/><text:bookmark-start text:name="p1-req-13-5-003"/>P1-REQ-13-5-003<text:bookmark-end text:name="__RefHeading___p1-req-13-5-003_1"/><text:bookmark-end text:name="p1-req-13-5-003"/></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ata_plane" text:style-name="Internet_20_link" text:visited-style-name="Visited_20_Internet_20_Link">Data Plane</text:a> SHALL carry <text:a xlink:type="simple" xlink:href="https://wiki.didosolutions.com/dido/99_annexes/annex-b-terms-and-definitions/d/domain" text:style-name="Internet_20_link" text:visited-style-name="Visited_20_Internet_20_Link">Domain</text:a> and analytical information among <text:a xlink:type="simple" xlink:href="https://wiki.didosolutions.com/dido/99_annexes/annex-b-terms-and-definitions/n/financial_node" text:style-name="Internet_20_link" text:visited-style-name="Visited_20_Internet_20_Link">Nodes</text:a>.</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Data Plane provides the conceptual runtime plane for carrying Domain and analytical information among Nodes. It separates business and analytical information exchange from control, health, policy release, and audit concerns.</text:p>
      <text:p text:style-name="Text_20_body">This requirement preserves Data Plane purpose and supports later logical and implementation mappings that carry information without redefining the conceptual plan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Data Plane definitions and references within the Conceptual Architecture.</text:p>
      <text:p text:style-name="Text_20_body">It applies specifically to:</text:p>
      <text:p text:style-name="Text_20_body">Domain informationAnalytical informationNode-to-Node information exchangeData Plane communicationData Plane tracea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Data Plane carries Domain and analytical information among Nodes.</text:p>
      <text:p text:style-name="Text_20_body">Verification activities include review checks confirming that:</text:p>
      <text:p text:style-name="Text_20_body">Data Plane descriptions identify Domain information exchangeData Plane descriptions identify analytical information exchangeData Plane descriptions relate information exchange to NodesData Plane descriptions remain distinct from Control Plane coordination and Policy and Release Plane releas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d-requirements/part-01/p1-req-13-5-001/start" text:style-name="Internet_20_link" text:visited-style-name="Visited_20_Internet_20_Link">P1-REQ-13-5-001</text:a>
      <text:a xlink:type="simple" xlink:href="https://wiki.didosolutions.com/dido/99_annexes/annex-d-requirements/part-01/p1-req-13-5-011/start" text:style-name="Internet_20_link" text:visited-style-name="Visited_20_Internet_20_Link">P1-REQ-13-5-011</text:a>
      <text:a xlink:type="simple" xlink:href="https://wiki.didosolutions.com/dido/99_annexes/annex-d-requirements/part-01/p1-req-13-5-012/start" text:style-name="Internet_20_link" text:visited-style-name="Visited_20_Internet_20_Link">P1-REQ-13-5-012</text:a>
      <text:a xlink:type="simple" xlink:href="https://wiki.didosolutions.com/dido/99_annexes/annex-d-requirements/part-01/p1-req-13-5-015/start" text:style-name="Internet_20_link" text:visited-style-name="Visited_20_Internet_20_Link">P1-REQ-13-5-015</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20:44</meta:creation-date>
    <dc:creator>Generated</dc:creator>
    <dc:date>2026-08-24T05::20:44</dc:date>
    <dc:language>en-US</dc:language>
    <meta:editing-cycles>1</meta:editing-cycles>
    <meta:editing-duration>PT0S</meta:editing-duration>
    <dc:title>dido:99_annexes:annex-d-requirements:part-01:p1-req-13-5-003:start</dc:title>
  </office:meta>
</office:document-meta>
</file>