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02:start"/><text:bookmark-start text:name="__RefHeading___p1-req-13-5-002_1"/><text:bookmark-start text:name="p1-req-13-5-002"/>P1-REQ-13-5-002<text:bookmark-end text:name="__RefHeading___p1-req-13-5-002_1"/><text:bookmark-end text:name="p1-req-13-5-002"/></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c/control_plane" text:style-name="Internet_20_link" text:visited-style-name="Visited_20_Internet_20_Link">Control Plane</text:a> SHALL support operational coordination among <text:a xlink:type="simple" xlink:href="https://wiki.didosolutions.com/dido/99_annexes/annex-b-terms-and-definitions/f/financial_node" text:style-name="Internet_20_link" text:visited-style-name="Visited_20_Internet_20_Link">Nodes</text:a>.</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Control Plane provides the conceptual runtime plane for operational coordination among Nodes. It supports the architecture’s need to coordinate participants without treating coordination as domain data exchange, health observation, policy release, or audit provenance.</text:p>
      <text:p text:style-name="Text_20_body">This requirement preserves the Control Plane as a distinct conceptual purpose within the runtime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Control Plane definitions and references within the Conceptual Architecture.</text:p>
      <text:p text:style-name="Text_20_body">It applies specifically to:</text:p>
      <text:p text:style-name="Text_20_body">Operational coordinationNode coordinationControl relationshipsRuntime coordination behaviorControl Plane traceability</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trol Plane supports operational coordination among Nodes.</text:p>
      <text:p text:style-name="Text_20_body">Verification activities include review checks confirming that:</text:p>
      <text:p text:style-name="Text_20_body">Control Plane descriptions identify operational coordinationControl Plane descriptions relate coordination to NodesControl Plane descriptions remain distinct from Data Plane exchangeControl Plane descriptions remain distinct from implementation-specific control mechanism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d-requirements/part-01/p1-req-13-5-001/start" text:style-name="Internet_20_link" text:visited-style-name="Visited_20_Internet_20_Link">P1-REQ-13-5-001</text:a>
      <text:a xlink:type="simple" xlink:href="https://wiki.didosolutions.com/dido/99_annexes/annex-d-requirements/part-01/p1-req-13-5-007/start" text:style-name="Internet_20_link" text:visited-style-name="Visited_20_Internet_20_Link">P1-REQ-13-5-007</text:a>
      <text:a xlink:type="simple" xlink:href="https://wiki.didosolutions.com/dido/99_annexes/annex-d-requirements/part-01/p1-req-13-5-009/start" text:style-name="Internet_20_link" text:visited-style-name="Visited_20_Internet_20_Link">P1-REQ-13-5-009</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23:24</meta:creation-date>
    <dc:creator>Generated</dc:creator>
    <dc:date>2026-08-24T03::23:24</dc:date>
    <dc:language>en-US</dc:language>
    <meta:editing-cycles>1</meta:editing-cycles>
    <meta:editing-duration>PT0S</meta:editing-duration>
    <dc:title>dido:99_annexes:annex-d-requirements:part-01:p1-req-13-5-002:start</dc:title>
  </office:meta>
</office:document-meta>
</file>