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4-013:start"/><text:bookmark-start text:name="__RefHeading___p1-req-13-4-013_1"/><text:bookmark-start text:name="p1-req-13-4-013"/>P1-REQ-13-4-013<text:bookmark-end text:name="__RefHeading___p1-req-13-4-013_1"/><text:bookmark-end text:name="p1-req-13-4-013"/></text:h>
      <text:p text:style-name="Text_20_body"><text:a xlink:type="simple" xlink:href="https://wiki.didosolutions.com/dido/99_annexes/annex-c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Conceptual Architecture SHALL distinguish a <text:a xlink:type="simple" xlink:href="https://wiki.didosolutions.com/dido/99_annexes/annex-b-terms-and-definitions/c/communication_endpoint" text:style-name="Internet_20_link" text:visited-style-name="Visited_20_Internet_20_Link">Communication Endpoint</text:a> from the information exchanged through that endpoint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4: Core Conceptual Element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Communication Endpoint identifies a point of information exchange. The information exchanged through that endpoint represents the content, payload, message, data structure instance, or governed information flow associated with the exchange.</text:p>
      <text:p text:style-name="Text_20_body">Distinguishing the endpoint from the exchanged information prevents communication structure from becoming confused with information meaning or content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Communication Endpoint references and information exchange descriptions within the Conceptual Architecture.</text:p>
      <text:p text:style-name="Text_20_body">It applies specifically to:</text:p>
      <text:p text:style-name="Text_20_body">Communication EndpointsExchanged informationInformation flowsData Structure InstancesEndpoint-to-information relationships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Conceptual Architecture distinguishes Communication Endpoints from the information exchanged through those endpoints.</text:p>
      <text:p text:style-name="Text_20_body">Verification activities include review checks confirming that:</text:p>
      <text:p text:style-name="Text_20_body">Communication Endpoints identify exchange pointsExchanged information identifies content or payloadEndpoint descriptions do not replace information descriptionsInformation descriptions do not replace endpoint descriptions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4-core-conceptual-element-requirements" text:style-name="Internet_20_link" text:visited-style-name="Visited_20_Internet_20_Link">13.4 Core Conceptual Element Requirements</text:a>
      <text:p text:style-name="Text_20_body">Related requirement identifiers:</text:p>
      <text:a xlink:type="simple" xlink:href="https://wiki.didosolutions.com/dido/99_annexes/annex-c-requirements/part-01/p1-req-13-4-001/start" text:style-name="Internet_20_link" text:visited-style-name="Visited_20_Internet_20_Link">p1-req-13-4-001</text:a>
      <text:a xlink:type="simple" xlink:href="https://wiki.didosolutions.com/dido/99_annexes/annex-c-requirements/part-01/p1-req-13-4-006/start" text:style-name="Internet_20_link" text:visited-style-name="Visited_20_Internet_20_Link">p1-req-13-4-006</text:a>
      <text:a xlink:type="simple" xlink:href="https://wiki.didosolutions.com/dido/99_annexes/annex-c-requirements/part-01/p1-req-13-4-011/start" text:style-name="Internet_20_link" text:visited-style-name="Visited_20_Internet_20_Link">p1-req-13-4-011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13:43</meta:creation-date>
    <dc:creator>Generated</dc:creator>
    <dc:date>2026-08-24T04::13:43</dc:date>
    <dc:language>en-US</dc:language>
    <meta:editing-cycles>1</meta:editing-cycles>
    <meta:editing-duration>PT0S</meta:editing-duration>
    <dc:title>dido:99_annexes:annex-d-requirements:part-01:p1-req-13-4-013:start</dc:title>
  </office:meta>
</office:document-meta>
</file>