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12:start"/><text:bookmark-start text:name="__RefHeading___p1-req-13-4-012_1"/><text:bookmark-start text:name="p1-req-13-4-012"/>P1-REQ-13-4-012<text:bookmark-end text:name="__RefHeading___p1-req-13-4-012_1"/><text:bookmark-end text:name="p1-req-13-4-012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istinguish a <text:a xlink:type="simple" xlink:href="https://wiki.didosolutions.com/dido/99_annexes/annex-b-terms-and-definitions/d/data_structure_definition" text:style-name="Internet_20_link" text:visited-style-name="Visited_20_Internet_20_Link">Data Structure Definition</text:a> from a <text:a xlink:type="simple" xlink:href="https://wiki.didosolutions.com/dido/99_annexes/annex-b-terms-and-definitions/d/data_structure_instance" text:style-name="Internet_20_link" text:visited-style-name="Visited_20_Internet_20_Link">Data Structure Instanc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ata Structure Definition describes the structure, meaning, and constraints of a class of information. A Data Structure Instance identifies a populated occurrence of that definition.</text:p>
      <text:p text:style-name="Text_20_body">Distinguishing definition from instance prevents a single occurrence of information from redefining the class of information and supports consistent interpretation, validation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ata Structure Definition and Data Structure Instance references within the Conceptual Architecture.</text:p>
      <text:p text:style-name="Text_20_body">It applies specifically to:</text:p>
      <text:p text:style-name="Text_20_body">Definition-to-instance relationshipsInformation classesPopulated occurrencesInformation interpretationInformation tracea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istinguishes Data Structure Definitions from Data Structure Instances.</text:p>
      <text:p text:style-name="Text_20_body">Verification activities include review checks confirming that:</text:p>
      <text:p text:style-name="Text_20_body">Data Structure Definitions describe classes of informationData Structure Instances identify populated occurrencesInstances reference definitions without redefining themDiagrams and text preserve the distinction between definition and instanc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d-requirements/part-01/p1-req-13-4-001/start" text:style-name="Internet_20_link" text:visited-style-name="Visited_20_Internet_20_Link">P1-REQ-13-4-001</text:a>
      <text:a xlink:type="simple" xlink:href="https://wiki.didosolutions.com/dido/99_annexes/annex-d-requirements/part-01/p1-req-13-4-007/start" text:style-name="Internet_20_link" text:visited-style-name="Visited_20_Internet_20_Link">P1-REQ-13-4-007</text:a>
      <text:a xlink:type="simple" xlink:href="https://wiki.didosolutions.com/dido/99_annexes/annex-d-requirements/part-01/p1-req-13-4-008/start" text:style-name="Internet_20_link" text:visited-style-name="Visited_20_Internet_20_Link">P1-REQ-13-4-008</text:a>
      <text:a xlink:type="simple" xlink:href="https://wiki.didosolutions.com/dido/99_annexes/annex-d-requirements/part-01/p1-req-13-4-011/start" text:style-name="Internet_20_link" text:visited-style-name="Visited_20_Internet_20_Link">P1-REQ-13-4-01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01:28</meta:creation-date>
    <dc:creator>Generated</dc:creator>
    <dc:date>2026-08-24T03::01:28</dc:date>
    <dc:language>en-US</dc:language>
    <meta:editing-cycles>1</meta:editing-cycles>
    <meta:editing-duration>PT0S</meta:editing-duration>
    <dc:title>dido:99_annexes:annex-d-requirements:part-01:p1-req-13-4-012:start</dc:title>
  </office:meta>
</office:document-meta>
</file>