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4-010:start"/><text:bookmark-start text:name="__RefHeading___p1-req-13-4-010_1"/><text:bookmark-start text:name="p1-req-13-4-010"/>P1-REQ-13-4-010<text:bookmark-end text:name="__RefHeading___p1-req-13-4-010_1"/><text:bookmark-end text:name="p1-req-13-4-010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t/traceability" text:style-name="Internet_20_link" text:visited-style-name="Visited_20_Internet_20_Link">Traceability</text:a> SHALL identify a relationship connecting one architectural, logical, implementation, deployment, or <text:a xlink:type="simple" xlink:href="https://wiki.didosolutions.com/dido/99_annexes/annex-b-terms-and-definitions/e/evidence" text:style-name="Internet_20_link" text:visited-style-name="Visited_20_Internet_20_Link">Evidence</text:a> element to another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4: Core Conceptual Elemen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raceability identifies relationships across architectural, logical, implementation, deployment, and evidence elements. It supports impact analysis, review, verification, change control, and audit.</text:p>
      <text:p text:style-name="Text_20_body">This requirement makes cross-level relationships explicit and prevents isolated artefacts from losing their connection to architectural inten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raceability references within the Conceptual Architecture.</text:p>
      <text:p text:style-name="Text_20_body">It applies specifically to relationships among:</text:p>
      <text:p text:style-name="Text_20_body">Architectural elementsLogical elementsImplementation elementsDeployment elementsEvidence element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raceability identifies relationships connecting architectural, logical, implementation, deployment, or Evidence elements.</text:p>
      <text:p text:style-name="Text_20_body">Verification activities include review checks confirming that:</text:p>
      <text:p text:style-name="Text_20_body">Traceability links identify source and target elementsTraceability links connect elements across architectural levelsTraceability links support review and verificationTraceability links do not replace the elements they connect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4-core-conceptual-element-requirements" text:style-name="Internet_20_link" text:visited-style-name="Visited_20_Internet_20_Link">13.4 Core Conceptual Element Requirements</text:a>
      <text:p text:style-name="Text_20_body">Related requirement identifiers:</text:p>
      <text:a xlink:type="simple" xlink:href="https://wiki.didosolutions.com/dido/99_annexes/annex-d-requirements/part-01/p1-req-13-4-001/start" text:style-name="Internet_20_link" text:visited-style-name="Visited_20_Internet_20_Link">P1-REQ-13-4-001</text:a>
      <text:a xlink:type="simple" xlink:href="https://wiki.didosolutions.com/dido/99_annexes/annex-d-requirements/part-01/p1-req-13-4-009/start" text:style-name="Internet_20_link" text:visited-style-name="Visited_20_Internet_20_Link">P1-REQ-13-4-009</text:a>
      <text:a xlink:type="simple" xlink:href="https://wiki.didosolutions.com/dido/99_annexes/annex-d-requirements/part-01/p1-req-13-4-011/start" text:style-name="Internet_20_link" text:visited-style-name="Visited_20_Internet_20_Link">P1-REQ-13-4-011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35:58</meta:creation-date>
    <dc:creator>Generated</dc:creator>
    <dc:date>2026-08-24T07::35:58</dc:date>
    <dc:language>en-US</dc:language>
    <meta:editing-cycles>1</meta:editing-cycles>
    <meta:editing-duration>PT0S</meta:editing-duration>
    <dc:title>dido:99_annexes:annex-d-requirements:part-01:p1-req-13-4-010:start</dc:title>
  </office:meta>
</office:document-meta>
</file>