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09:start"/><text:bookmark-start text:name="__RefHeading___p1-req-13-4-009_1"/><text:bookmark-start text:name="p1-req-13-4-009"/>P1-REQ-13-4-009<text:bookmark-end text:name="__RefHeading___p1-req-13-4-009_1"/><text:bookmark-end text:name="p1-req-13-4-009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e/evidence" text:style-name="Internet_20_link" text:visited-style-name="Visited_20_Internet_20_Link">Evidence</text:a> SHALL identify recorded information supporting a clai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vidence provides recorded information that supports a claim made by the architecture, an implementation profile, a deployment profile, a test activity, or an operational observation. Defining Evidence as a conceptual element makes verification and audit support explicit.</text:p>
      <text:p text:style-name="Text_20_body">This requirement preserves the role of Evidence as support for claims rather than as a substitute for the claims themselv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idence references within the Conceptual Architecture.</text:p>
      <text:p text:style-name="Text_20_body">It applies specifically to:</text:p>
      <text:p text:style-name="Text_20_body">Recorded informationArchitectural claimsVerification claimsAudit supportEvidence 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idence identifies recorded information supporting a claim.</text:p>
      <text:p text:style-name="Text_20_body">Verification activities include review checks confirming that:</text:p>
      <text:p text:style-name="Text_20_body">Evidence references identify recorded informationEvidence references identify the supported claimEvidence does not replace the architectural claimEvidence links support traceability from claim to recorded support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c-requirements/part-01/p1-req-13-4-001/start" text:style-name="Internet_20_link" text:visited-style-name="Visited_20_Internet_20_Link">p1-req-13-4-001</text:a>
      <text:a xlink:type="simple" xlink:href="https://wiki.didosolutions.com/dido/99_annexes/annex-c-requirements/part-01/p1-req-13-4-010/start" text:style-name="Internet_20_link" text:visited-style-name="Visited_20_Internet_20_Link">p1-req-13-4-010</text:a>
      <text:a xlink:type="simple" xlink:href="https://wiki.didosolutions.com/dido/99_annexes/annex-c-requirements/part-01/p1-req-13-4-011/start" text:style-name="Internet_20_link" text:visited-style-name="Visited_20_Internet_20_Link">p1-req-13-4-01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32:39</meta:creation-date>
    <dc:creator>Generated</dc:creator>
    <dc:date>2026-08-24T09::32:39</dc:date>
    <dc:language>en-US</dc:language>
    <meta:editing-cycles>1</meta:editing-cycles>
    <meta:editing-duration>PT0S</meta:editing-duration>
    <dc:title>dido:99_annexes:annex-d-requirements:part-01:p1-req-13-4-009:start</dc:title>
  </office:meta>
</office:document-meta>
</file>