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08:start"/><text:bookmark-start text:name="__RefHeading___p1-req-13-4-008_1"/><text:bookmark-start text:name="p1-req-13-4-008"/>P1-REQ-13-4-008<text:bookmark-end text:name="__RefHeading___p1-req-13-4-008_1"/><text:bookmark-end text:name="p1-req-13-4-008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d/data_structure_instance" text:style-name="Internet_20_link" text:visited-style-name="Visited_20_Internet_20_Link">Data Structure Instance</text:a> SHALL identify a populated occurrence of a <text:a xlink:type="simple" xlink:href="https://wiki.didosolutions.com/dido/99_annexes/annex-b-terms-and-definitions/d/data_structure_definition" text:style-name="Internet_20_link" text:visited-style-name="Visited_20_Internet_20_Link">Data Structure Definition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ata Structure Instance represents a populated occurrence of a Data Structure Definition. This distinction separates the definition of a class of information from a specific occurrence of information that conforms to that definition.</text:p>
      <text:p text:style-name="Text_20_body">This requirement supports traceability between definitions and instances and prevents a populated occurrence from redefining the information clas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ata Structure Instance references within the Conceptual Architecture.</text:p>
      <text:p text:style-name="Text_20_body">It applies specifically to:</text:p>
      <text:p text:style-name="Text_20_body">Populated information occurrencesDefinition-to-instance relationshipsInstance interpretationInformation traceabilityData Structure Instance description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ata Structure Instance identifies a populated occurrence of a Data Structure Definition.</text:p>
      <text:p text:style-name="Text_20_body">Verification activities include review checks confirming that:</text:p>
      <text:p text:style-name="Text_20_body">Data Structure Instances identify populated occurrencesEach Data Structure Instance relates to a Data Structure DefinitionData Structure Instances do not redefine Data Structure DefinitionsInstance references remain distinct from definition reference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c-requirements/part-01/p1-req-13-4-001/start" text:style-name="Internet_20_link" text:visited-style-name="Visited_20_Internet_20_Link">p1-req-13-4-001</text:a>
      <text:a xlink:type="simple" xlink:href="https://wiki.didosolutions.com/dido/99_annexes/annex-c-requirements/part-01/p1-req-13-4-007/start" text:style-name="Internet_20_link" text:visited-style-name="Visited_20_Internet_20_Link">p1-req-13-4-007</text:a>
      <text:a xlink:type="simple" xlink:href="https://wiki.didosolutions.com/dido/99_annexes/annex-c-requirements/part-01/p1-req-13-4-012/start" text:style-name="Internet_20_link" text:visited-style-name="Visited_20_Internet_20_Link">p1-req-13-4-012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1::33:00</meta:creation-date>
    <dc:creator>Generated</dc:creator>
    <dc:date>2026-08-24T11::33:00</dc:date>
    <dc:language>en-US</dc:language>
    <meta:editing-cycles>1</meta:editing-cycles>
    <meta:editing-duration>PT0S</meta:editing-duration>
    <dc:title>dido:99_annexes:annex-d-requirements:part-01:p1-req-13-4-008:start</dc:title>
  </office:meta>
</office:document-meta>
</file>