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4-007:start"/><text:bookmark-start text:name="__RefHeading___p1-req-13-4-007_1"/><text:bookmark-start text:name="p1-req-13-4-007"/>P1-REQ-13-4-007<text:bookmark-end text:name="__RefHeading___p1-req-13-4-007_1"/><text:bookmark-end text:name="p1-req-13-4-007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d/data_structure_definition" text:style-name="Internet_20_link" text:visited-style-name="Visited_20_Internet_20_Link">Data Structure Definition</text:a> SHALL describe the <text:a xlink:type="simple" xlink:href="https://wiki.didosolutions.com/dido/99_annexes/annex-b-terms-and-definitions/s/structure" text:style-name="Internet_20_link" text:visited-style-name="Visited_20_Internet_20_Link">Structure</text:a>, meaning, and constraints of a class of information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4: Core Conceptual Elemen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Data Structure Definition describes the structure, meaning, and constraints that apply to a class of information. It provides the conceptual basis for interpreting information before any particular instance, schema language, message format, database structure, or generated type realises it.</text:p>
      <text:p text:style-name="Text_20_body">This requirement supports consistent information interpretation across logical models and implementation mapping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Data Structure Definition references within the Conceptual Architecture.</text:p>
      <text:p text:style-name="Text_20_body">It applies specifically to:</text:p>
      <text:p text:style-name="Text_20_body">Information structureInformation meaningInformation constraintsClasses of informationData Structure Definition traceability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Data Structure Definition describes the structure, meaning, and constraints of a class of information.</text:p>
      <text:p text:style-name="Text_20_body">Verification activities include review checks confirming that:</text:p>
      <text:p text:style-name="Text_20_body">Data Structure Definitions identify information structureData Structure Definitions identify information meaningData Structure Definitions identify applicable constraintsData Structure Definitions remain distinct from populated instances and implementation artefacts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4-core-conceptual-element-requirements" text:style-name="Internet_20_link" text:visited-style-name="Visited_20_Internet_20_Link">13.4 Core Conceptual Element Requirements</text:a>
      <text:p text:style-name="Text_20_body">Related requirement identifiers:</text:p>
      <text:a xlink:type="simple" xlink:href="https://wiki.didosolutions.com/dido/99_annexes/annex-c-requirements/part-01/p1-req-13-4-001/start" text:style-name="Internet_20_link" text:visited-style-name="Visited_20_Internet_20_Link">p1-req-13-4-001</text:a>
      <text:a xlink:type="simple" xlink:href="https://wiki.didosolutions.com/dido/99_annexes/annex-c-requirements/part-01/p1-req-13-4-008/start" text:style-name="Internet_20_link" text:visited-style-name="Visited_20_Internet_20_Link">p1-req-13-4-008</text:a>
      <text:a xlink:type="simple" xlink:href="https://wiki.didosolutions.com/dido/99_annexes/annex-c-requirements/part-01/p1-req-13-4-012/start" text:style-name="Internet_20_link" text:visited-style-name="Visited_20_Internet_20_Link">p1-req-13-4-012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10:51</meta:creation-date>
    <dc:creator>Generated</dc:creator>
    <dc:date>2026-08-24T04::10:51</dc:date>
    <dc:language>en-US</dc:language>
    <meta:editing-cycles>1</meta:editing-cycles>
    <meta:editing-duration>PT0S</meta:editing-duration>
    <dc:title>dido:99_annexes:annex-d-requirements:part-01:p1-req-13-4-007:start</dc:title>
  </office:meta>
</office:document-meta>
</file>