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4-006:start"/><text:bookmark-start text:name="__RefHeading___p1-req-13-4-006_1"/><text:bookmark-start text:name="p1-req-13-4-006"/>P1-REQ-13-4-006<text:bookmark-end text:name="__RefHeading___p1-req-13-4-006_1"/><text:bookmark-end text:name="p1-req-13-4-006"/></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 <text:a xlink:type="simple" xlink:href="https://wiki.didosolutions.com/dido/99_annexes/annex-b-terms-and-definitions/c/communication_endpoint" text:style-name="Internet_20_link" text:visited-style-name="Visited_20_Internet_20_Link">Communication Endpoint</text:a> SHALL identify a point of information exchange used by one or more <text:a xlink:type="simple" xlink:href="https://wiki.didosolutions.com/dido/99_annexes/annex-b-terms-and-definitions/n/node" text:style-name="Internet_20_link" text:visited-style-name="Visited_20_Internet_20_Link">Node</text:a>s.</text:p>
      <text:h text:style-name="Heading_20_2" text:outline-level="2"><text:bookmark-start text:name="__RefHeading___source_3"/><text:bookmark-start text:name="source"/>Source<text:bookmark-end text:name="__RefHeading___source_3"/><text:bookmark-end text:name="source"/></text:h>
      <text:p text:style-name="Text_20_body">Part 1, Section 13.4: Core Conceptual Element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A Communication Endpoint identifies where information exchange occurs in the architecture. It separates the architectural point of exchange from the information exchanged through that point and from the implementation mechanism that realises exchange.</text:p>
      <text:p text:style-name="Text_20_body">This requirement supports clear modelling of communication relationships among Nodes without tying conceptual exchange to a specific protocol, topic, queue, service, or interface technolog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Communication Endpoint definitions and references within the Conceptual Architecture.</text:p>
      <text:p text:style-name="Text_20_body">It applies specifically to:</text:p>
      <text:p text:style-name="Text_20_body">Points of information exchangeNode communicationEndpoint descriptionsCommunication relationshipsEndpoint-related traceability</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Communication Endpoint identifies a point of information exchange used by one or more Nodes.</text:p>
      <text:p text:style-name="Text_20_body">Verification activities include review checks confirming that:</text:p>
      <text:p text:style-name="Text_20_body">Communication Endpoints identify exchange pointsCommunication Endpoints relate to one or more NodesCommunication Endpoints remain distinct from exchanged informationCommunication Endpoints remain distinct from implementation-specific communication mechanism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4-core-conceptual-element-requirements" text:style-name="Internet_20_link" text:visited-style-name="Visited_20_Internet_20_Link">13.4 Core Conceptual Element Requirements</text:a>
      <text:p text:style-name="Text_20_body">Related requirement identifiers:</text:p>
      <text:a xlink:type="simple" xlink:href="https://wiki.didosolutions.com/dido/99_annexes/annex-d-requirements/part-01/p1-req-13-4-001/start" text:style-name="Internet_20_link" text:visited-style-name="Visited_20_Internet_20_Link">P1-REQ-13-4-001</text:a>
      <text:a xlink:type="simple" xlink:href="https://wiki.didosolutions.com/dido/99_annexes/annex-d-requirements/part-01/p1-req-13-4-005/start" text:style-name="Internet_20_link" text:visited-style-name="Visited_20_Internet_20_Link">P1-REQ-13-4-005</text:a>
      <text:a xlink:type="simple" xlink:href="https://wiki.didosolutions.com/dido/99_annexes/annex-d-requirements/part-01/p1-req-13-4-011/start" text:style-name="Internet_20_link" text:visited-style-name="Visited_20_Internet_20_Link">P1-REQ-13-4-011</text:a>
      <text:a xlink:type="simple" xlink:href="https://wiki.didosolutions.com/dido/99_annexes/annex-d-requirements/part-01/p1-req-13-4-013/start" text:style-name="Internet_20_link" text:visited-style-name="Visited_20_Internet_20_Link">P1-REQ-13-4-013</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28:50</meta:creation-date>
    <dc:creator>Generated</dc:creator>
    <dc:date>2026-08-24T14::28:50</dc:date>
    <dc:language>en-US</dc:language>
    <meta:editing-cycles>1</meta:editing-cycles>
    <meta:editing-duration>PT0S</meta:editing-duration>
    <dc:title>dido:99_annexes:annex-d-requirements:part-01:p1-req-13-4-006:start</dc:title>
  </office:meta>
</office:document-meta>
</file>